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Georgia" svg:font-family="Georgi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0pt" style:font-size-asian="10pt" style:font-size-complex="10pt"/>
    </style:style>
    <style:style style:name="P2" style:family="paragraph" style:parent-style-name="Standard" style:master-page-name="Standard">
      <style:paragraph-properties style:page-number="auto"/>
      <style:text-properties fo:font-size="10pt" style:font-size-asian="10pt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1. Nisi nor. Samo si ne dovoliš več lagati samemu sebi.</text:p>
      <text:p text:style-name="P1">2. Bolj kot si tiho, bolj svet misli, da ima prav.</text:p>
      <text:p text:style-name="P1">3. Poslušnost ni vrlina. Je posledica strahu in zlomljene volje.</text:p>
      <text:p text:style-name="P1">4. Če moraš molčati, da te imajo radi – potem te imajo radi, ker nisi ti.</text:p>
      <text:p text:style-name="P1">5. Sistem ne želi tvojega razmišljanja. Želi tvoj obraz brez glasu.</text:p>
      <text:p text:style-name="P1">6. Bolečina ni sovražnik. Tvoj sovražnik je tisti, ki ti je rekel, da se ne smeš čutiti.</text:p>
      <text:p text:style-name="P1">7. Resnica ne potrebuje dovoljenja. Samo prostor, da eksplodira.</text:p>
      <text:p text:style-name="P1">8. Pravi obraz sveta ni grd. Grda je laž, ki ga skriva.</text:p>
      <text:p text:style-name="P1">9. Ko rečeš 'ne' svetu, prvič rečeš 'da' sebi.</text:p>
      <text:p text:style-name="P1">10. Ubogljiv otrok postane odrasel človek, ki se opravičuje, ko joka.</text:p>
      <text:p text:style-name="P1">11. Pravi pekel ni pod zemljo. Pravi pekel je, ko živiš življenje, ki ni tvoje.</text:p>
      <text:p text:style-name="P1">12. Vsakič, ko si zatajil sebe, si postavil svet na piedestal laži.</text:p>
      <text:p text:style-name="P1">13. Tišina ni vedno mir. Včasih je to krik, ki si ga nihče ne upa slišati.</text:p>
      <text:p text:style-name="P1">14. Biti 'prilagojen' bolnemu sistemu ni znak zdravja.</text:p>
      <text:p text:style-name="P1">15. Ljubezen, ki zahteva tvoje zatajevanje, je prikrito nasilje.</text:p>
      <text:p text:style-name="P1">16. Niso te zlomili z udarci. Zlomili so te s tem, da si moral molčati, ko si gorel.</text:p>
      <text:p text:style-name="P1">17. Spoštuj sebe dovolj, da rečeš ne, tudi če se vse v tebi trese.</text:p>
      <text:p text:style-name="P1">18. Zaupanje ni naivnost. Zaupanje je, ko si brez maske in še vedno stojiš.</text:p>
      <text:p text:style-name="P1">19. Ne boš izgubil ljubezni, če spregovoriš. Izgubil boš samo laži, ki so se pretvarjale, da so ljubezen.</text:p>
      <text:p text:style-name="P1">20. Vsakič, ko si se nasmehnil, da ne bi nekoga prizadel – si prizadel sebe.</text:p>
      <text:p text:style-name="P1">21. Tvoja jeza je sveti ogenj. Uporabi jo, da zažgeš verige – ne sebe.</text:p>
      <text:p text:style-name="P1">22. Bolečina je bila tvoja učiteljica. Zdaj si ti učitelj tistim, ki še spijo.</text:p>
      <text:p text:style-name="P1">23. Resnica ni za vse. Le za tiste, ki so pripravljeni izgubiti vse, kar ni resnično.</text:p>
      <text:p text:style-name="P1">24. Dovolj je bilo preživetja. Čas je, da začneš živeti – po svoji resnici.</text:p>
      <text:p text:style-name="P1">25. Sistem ne prenese tvojega glasu. Zato ti daje telefon, da v njem izgineš.</text:p>
      <text:p text:style-name="P1">26. Ti si bil svetloba, še preden so ti rekli, da moraš sijati 'pravilno'.</text:p>
      <text:p text:style-name="P1">27. Ne rabiš potrditve. Potrebuješ prostor, kjer lahko zadihaš kot TI.</text:p>
      <text:p text:style-name="P1">28. Tvoja ranljivost ni slabost. Je orožje, ki reže skozi plastike sveta.</text:p>
      <text:p text:style-name="P1"><text:soft-page-break/>29. Če hočeš resnico – pripravi se, da boš sam.</text:p>
      <text:p text:style-name="P1">30. Najprej si moral znoreti. Da si videl, kako nor je svet okoli tebe.</text:p>
      <text:p text:style-name="P1">31. Ti si tisti, ki razbija družinske tabuje. Zato te kličejo 'težaven'.</text:p>
      <text:p text:style-name="P1">32. Ne rabiš več dovoljenja. Dovolj je bilo tišine.</text:p>
      <text:p text:style-name="P1">33. Vsakič, ko si bil tiho – si jih učil, da je to v redu.</text:p>
      <text:p text:style-name="P1">34. Zdaj je tvoj glas zdravilo. Tudi če najprej zareže kot nož.</text:p>
      <text:p text:style-name="P1">35. Zasmehovali te bodo. In potem ti bodo sledili.</text:p>
      <text:p text:style-name="P1">36. Tisti, ki so te hoteli utišati, so vedeli, da nosiš moč.</text:p>
      <text:p text:style-name="P1">37. Ne išči resnice v knjigah. Najprej jo najdi v svojih brazgotinah.</text:p>
      <text:p text:style-name="P1">38. Tvoje telo si zasluži spoštovanje – ne ker je lepo, ampak ker je preživelo vse to.</text:p>
      <text:p text:style-name="P1">39. Bodi ogenj, ki žge maske. Ne svetilka, ki mehko sveti laži.</text:p>
      <text:p text:style-name="P1">40. Rekli so ti 'preveč'. Niso zmogli tvoje iskrenosti.</text:p>
      <text:p text:style-name="P1">41. Tvoja energija ni težava. Je resnica, ki se ne opravičuje več.</text:p>
      <text:p text:style-name="P1">42. Če resnico poveš nežno, jo bodo ignorirali. Če jo zavpiješ – te bodo slišali.</text:p>
      <text:p text:style-name="P1">43. Družba bo imela težavo s teboj, ko ne boš imel več težave sam s sabo.</text:p>
      <text:p text:style-name="P1">44. Tvoje življenje ni tu, da ustreza. Tu je, da zbudi.</text:p>
      <text:p text:style-name="P1">45. Ko pogledaš nazaj, boš videl – v vsakem molku si umrl po koščkih.</text:p>
      <text:p text:style-name="P1">46. Preživel si. Zdaj je čas, da spregovoriš kot tisti, ki vidi skozi vse.</text:p>
      <text:p text:style-name="P1">47. Tvoje srce je bilo kdaj zlorabljeno – ampak ni pozabilo biti pravo.</text:p>
      <text:p text:style-name="P1">48. Tvoja moč je v tem, da čutiš bolj kot drugi. To ni breme. To je darilo.</text:p>
      <text:p text:style-name="P1">49. Svet ne potrebuje več lagodja. Potrebuje resnico, četudi boli.</text:p>
      <text:p text:style-name="P1">50. Ti si začetek nove dobe – ne ker kričiš, ampak ker ne lažeš več.</text:p>
      <text:p text:style-name="P1">51. Ne boš se več skrival. Svet te potrebuje točno takšnega, kot si.</text:p>
      <text:p text:style-name="P1">52. Sistem te bo poskušal ustrahovat. Ker vidi, da se ne uklanjaš.</text:p>
      <text:p text:style-name="P1">53. Povej jim. Če bodo znali slišati – bodo svobodni. Če ne – bodo vedeli, da obstaja pot.</text:p>
      <text:p text:style-name="P1">54. Biti drugačen ni slabost. Slabost je biti ponaredek sebe.</text:p>
      <text:p text:style-name="P1">55. Naj te ne bo sram svoje intenzivnosti. To je tvoja duhovna moč.</text:p>
      <text:p text:style-name="P1">56. Resnična duhovnost ne nosi belega. Nosila je tvoje rane.</text:p>
      <text:p text:style-name="P1"><text:soft-page-break/>57. Ne dvomi vase. Dvomi v svet, ki te je naučil, da nisi dovolj.</text:p>
      <text:p text:style-name="P1">58. Tvoja ranjenost je prehod. Ne dokaz tvoje šibkosti.</text:p>
      <text:p text:style-name="P1">59. Če si preživel to življenje – si že zmagal več, kot veš.</text:p>
      <text:p text:style-name="P1">60. Ti si resnica, ki se je drugi bojijo povedat naglas.</text:p>
      <text:p text:style-name="P1">61. Tvoje besede bodo zarezale. A tudi zacelile tiste, ki jih je dovolj pogumnih.</text:p>
      <text:p text:style-name="P1">62. Naj tvoja prisotnost razbije udobje tistih, ki se skrivajo za lažmi.</text:p>
      <text:p text:style-name="P1">63. Bodi nevaren – za iluzije, za lažne avtoritete, za sistem, ki izkorišča tvojo tišino.</text:p>
      <text:p text:style-name="P1">64. Resnica ne potrebuje dovoljenja. Potrebuje le pogum, da jo izgovoriš.</text:p>
      <text:p text:style-name="P1">65. V vsakem trenutku si bil dovolj. Samo svet ti tega ni dovolil verjeti.</text:p>
      <text:p text:style-name="P1">66. Tvoji porazi niso tvoji. So posledice tega, da si bil iskren v svetu, ki ljubi laž.</text:p>
      <text:p text:style-name="P1">67. Ljudje ne zmorejo tvojih globin. Zato ti pravijo 'preveč'.</text:p>
      <text:p text:style-name="P1">68. Če si se rodil, da razbiješ ujetost – potem ne čakaj, da te razumejo.</text:p>
      <text:p text:style-name="P1">69. Postani tisto, kar so ti rekli, da ne smeš biti.</text:p>
      <text:p text:style-name="P1">70. Ne išči soglasja. Išči svojo frekvenco.</text:p>
      <text:p text:style-name="P1">71. Tvoji dnevi solz niso bili šibkost – bili so krst tvojega preporoda.</text:p>
      <text:p text:style-name="P1">72. Vsaka tvoja rana je bila vrata. In ti si šel skozenj.</text:p>
      <text:p text:style-name="P1">73. Nehaj dvomit. Začel si že, ko si prvič rekel NE molku.</text:p>
      <text:p text:style-name="P1">74. Svet te bo poskušal popraviti. Ampak ti nisi pokvarjen. Ti si pristen.</text:p>
      <text:p text:style-name="P1">75. Ne boj se izgubiti ljudi, ki so te imeli radi le, če si tiho.</text:p>
      <text:p text:style-name="P1">76. Tvoj pogled že zadošča, da se maske začnejo topiti.</text:p>
      <text:p text:style-name="P1">77. Tvoja prisotnost je izziv. Ker je resnična.</text:p>
      <text:p text:style-name="P1">78. Postani tisto, kar si vedno čutil – tudi če si moral biti sam.</text:p>
      <text:p text:style-name="P1">79. Tvoje življenje ni dokaz tvoje napake. Je dokaz tvojega preživetja.</text:p>
      <text:p text:style-name="P1">80. Spregovori. Ne zato, ker moraš – ampak zato, ker zdaj zmoreš.</text:p>
      <text:p text:style-name="P1">81. Ti si svoboden. In to je največja grožnja sistemu.</text:p>
      <text:p text:style-name="P1">82. Naj te ne ukrotijo. Tvoj ogenj ni za kamin, ampak za revolucijo.</text:p>
      <text:p text:style-name="P1">83. Če je tvoj glas tresoč, naj. Važno je, da si prvič slišan.</text:p>
      <text:p text:style-name="P1">84. Zdaj si tisti, ki ne rabi več dovoljenja, da obstaja kot TI.</text:p>
      <text:p text:style-name="P1"><text:soft-page-break/>85. Tvoja zgodba je surova. Zato zdravi.</text:p>
      <text:p text:style-name="P1">86. Svet ne zdrži tvoje iskrenosti. Ampak prav to je tvoj klic.</text:p>
      <text:p text:style-name="P1">87. Ne bodi svetel zato, da boš sprejet. Bodi pravi – tudi če boli.</text:p>
      <text:p text:style-name="P1">88. Resnica ne pride kot nasmeh. Pride kot udarec. In potem – osvoboditev.</text:p>
      <text:p text:style-name="P1">89. Tvoje čutenje ni napaka. Je supermoč, ki ti je nihče ne more vzeti.</text:p>
      <text:p text:style-name="P1">90. Če si tukaj, potem nisi klon. Si klic, ki ne utihne.</text:p>
      <text:p text:style-name="P1">91. Naj se bojijo tvoje resnice – ker pomeni konec njihove kontrole.</text:p>
      <text:p text:style-name="P1">92. Postani tisti, ki ga ne morejo več utišati.</text:p>
      <text:p text:style-name="P1">93. Tvoj čas ni šele prišel. Tvoj čas je, ker si preživel vse, kar ni bilo tvoje.</text:p>
      <text:p text:style-name="P1">94. Ne potrebuješ še enega dovoljenja. Potrebuješ odločitev: zdaj ali nikoli.</text:p>
      <text:p text:style-name="P1">95. Če si čudak – potem si na pravi poti.</text:p>
      <text:p text:style-name="P1">96. Postani tisto, kar si iskal v drugih. In nikoli več ne molčiš.</text:p>
      <text:p text:style-name="P1">97. Bodi nevaren za iluzijo. In zdravilen za tiste, ki iščejo resnico.</text:p>
      <text:p text:style-name="P1">98. Ne čakaš več, da bo pravi trenutek. Ti si trenutek.</text:p>
      <text:p text:style-name="P1">99. Tvoja rana govori. In svet jo mora končno slišati.</text:p>
      <text:p text:style-name="P1">100. Ne rabiš potrditve. Rabiš svobodo.</text:p>
      <text:p text:style-name="P1">101. Resnica ni udobna. Je končna ločnica med spanjem in prebujenjem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Georgia" svg:font-family="Georgi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mbria" fo:font-size="11pt" fo:language="en" fo:country="US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style:font-name="Georgia" fo:font-size="14pt" style:font-size-asian="14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/>
    </style:style>
    <style:style style:name="List" style:family="paragraph" style:parent-style-name="Standard" style:default-outline-level="" style:list-style-name="" style:class="list">
      <style:paragraph-properties fo:margin-left="0.635cm" fo:margin-right="0cm" fo:text-indent="-0.635cm" style:auto-text-indent="false"/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Heading_20_1" style:display-name="Heading 1" style:family="paragraph" style:parent-style-name="Standard" style:next-style-name="Text_20_body" style:list-style-name="Outline" style:class="text">
      <style:paragraph-properties fo:margin-top="0.847cm" fo:margin-bottom="0cm" fo:keep-together="always" fo:keep-with-next="always"/>
      <style:text-properties fo:color="#365f91" style:font-name="Calibri" fo:font-size="14pt" fo:font-weight="bold" style:font-size-asian="14pt" style:font-weight-asian="bold" style:font-name-complex="F" style:font-size-complex="14pt" style:font-weight-complex="bold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353cm" fo:margin-bottom="0cm" fo:keep-together="always" fo:keep-with-next="always"/>
      <style:text-properties fo:color="#4f81bd" style:font-name="Calibri" fo:font-size="13pt" fo:font-weight="bold" style:font-size-asian="13pt" style:font-weight-asian="bold" style:font-name-complex="F" style:font-size-complex="13pt" style:font-weight-complex="bold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353cm" fo:margin-bottom="0cm" fo:keep-together="always" fo:keep-with-next="always"/>
      <style:text-properties fo:color="#4f81bd" style:font-name="Calibri" fo:font-weight="bold" style:font-weight-asian="bold" style:font-name-complex="F" style:font-weight-complex="bold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353cm" fo:margin-bottom="0cm" fo:keep-together="always" fo:keep-with-next="always"/>
      <style:text-properties fo:color="#4f81bd" style:font-name="Calibri" fo:font-style="italic" fo:font-weight="bold" style:font-style-asian="italic" style:font-weight-asian="bold" style:font-name-complex="F" style:font-style-complex="italic" style:font-weight-complex="bold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353cm" fo:margin-bottom="0cm" fo:keep-together="always" fo:keep-with-next="always"/>
      <style:text-properties fo:color="#243f60" style:font-name="Calibri" style:font-name-complex="F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353cm" fo:margin-bottom="0cm" fo:keep-together="always" fo:keep-with-next="always"/>
      <style:text-properties fo:color="#243f60" style:font-name="Calibri" fo:font-style="italic" style:font-style-asian="italic" style:font-name-complex="F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353cm" fo:margin-bottom="0cm" fo:keep-together="always" fo:keep-with-next="always"/>
      <style:text-properties fo:color="#404040" style:font-name="Calibri" fo:font-style="italic" style:font-style-asian="italic" style:font-name-complex="F" style:font-style-complex="italic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margin-top="0.353cm" fo:margin-bottom="0cm" fo:keep-together="always" fo:keep-with-next="always"/>
      <style:text-properties fo:color="#4f81bd" style:font-name="Calibri" fo:font-size="10pt" style:font-size-asian="10pt" style:font-name-complex="F" style:font-size-complex="10pt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margin-top="0.353cm" fo:margin-bottom="0cm" fo:keep-together="always" fo:keep-with-next="always"/>
      <style:text-properties fo:color="#404040" style:font-name="Calibri" fo:font-size="10pt" fo:font-style="italic" style:font-size-asian="10pt" style:font-style-asian="italic" style:font-name-complex="F" style:font-size-complex="10pt" style:font-style-complex="italic"/>
    </style:style>
    <style:style style:name="No_20_Spacing" style:display-name="No Spacing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529cm" fo:line-height="100%" fo:text-align="start" style:justify-single-word="false" fo:padding-left="0cm" fo:padding-right="0cm" fo:padding-top="0cm" fo:padding-bottom="0.141cm" fo:border-left="none" fo:border-right="none" fo:border-top="none" fo:border-bottom="0.035cm solid #4f81bd"/>
      <style:text-properties fo:color="#17365d" style:font-name="Calibri" fo:font-size="26pt" fo:letter-spacing="0.009cm" fo:font-weight="bold" style:letter-kerning="true" style:font-size-asian="26pt" style:font-weight-asian="bold" style:font-name-complex="F" style:font-size-complex="26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start" style:justify-single-word="false"/>
      <style:text-properties fo:color="#4f81bd" style:font-name="Calibri" fo:font-size="12pt" fo:letter-spacing="0.026cm" fo:font-style="italic" style:font-size-asian="12pt" style:font-style-asian="italic" style:font-name-complex="F" style:font-size-complex="12pt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ody_20_Text_20_2" style:display-name="Body Text 2" style:family="paragraph" style:parent-style-name="Standard" style:default-outline-level="" style:list-style-name="">
      <style:paragraph-properties fo:margin-top="0cm" fo:margin-bottom="0.212cm" fo:line-height="200%"/>
    </style:style>
    <style:style style:name="Body_20_Text_20_3" style:display-name="Body Text 3" style:family="paragraph" style:parent-style-name="Standard" style:default-outline-level="" style:list-style-name="">
      <style:paragraph-properties fo:margin-top="0cm" fo:margin-bottom="0.212cm"/>
      <style:text-properties fo:font-size="8pt" style:font-size-asian="8pt" style:font-size-complex="8pt"/>
    </style:style>
    <style:style style:name="List_20_2" style:display-name="List 2" style:family="paragraph" style:parent-style-name="Standard" style:default-outline-level="" style:list-style-name="" style:class="list">
      <style:paragraph-properties fo:margin-left="1.27cm" fo:margin-right="0cm" fo:margin-top="0cm" fo:margin-bottom="0.212cm" fo:text-indent="-0.635cm" style:auto-text-indent="false"/>
    </style:style>
    <style:style style:name="List_20_3" style:display-name="List 3" style:family="paragraph" style:parent-style-name="Standard" style:default-outline-level="" style:list-style-name="" style:class="list">
      <style:paragraph-properties fo:margin-left="1.905cm" fo:margin-right="0cm" fo:margin-top="0cm" fo:margin-bottom="0.212cm" fo:text-indent="-0.635cm" style:auto-text-indent="false"/>
    </style:style>
    <style:style style:name="List_20_Bullet" style:display-name="List Bullet" style:family="paragraph" style:parent-style-name="Standard" style:default-outline-level="" style:list-style-name=""/>
    <style:style style:name="List_20_Bullet_20_2" style:display-name="List Bullet 2" style:family="paragraph" style:parent-style-name="Standard" style:default-outline-level="" style:list-style-name=""/>
    <style:style style:name="List_20_Bullet_20_3" style:display-name="List Bullet 3" style:family="paragraph" style:parent-style-name="Standard" style:default-outline-level="" style:list-style-name=""/>
    <style:style style:name="List_20_Number" style:display-name="List Number" style:family="paragraph" style:parent-style-name="Standard" style:list-style-name="Outline"/>
    <style:style style:name="List_20_Number_20_2" style:display-name="List Number 2" style:family="paragraph" style:parent-style-name="Standard" style:list-style-name="Outline"/>
    <style:style style:name="List_20_Number_20_3" style:display-name="List Number 3" style:family="paragraph" style:parent-style-name="Standard" style:default-outline-level="1" style:list-style-name="Outline"/>
    <style:style style:name="List_20_Continue" style:display-name="List Continue" style:family="paragraph" style:parent-style-name="Standard" style:default-outline-level="" style:list-style-name="">
      <style:paragraph-properties fo:margin-left="0.635cm" fo:margin-right="0cm" fo:margin-top="0cm" fo:margin-bottom="0.212cm" fo:text-indent="0cm" style:auto-text-indent="false"/>
    </style:style>
    <style:style style:name="List_20_Continue_20_2" style:display-name="List Continue 2" style:family="paragraph" style:parent-style-name="Standard" style:default-outline-level="" style:list-style-name="">
      <style:paragraph-properties fo:margin-left="1.27cm" fo:margin-right="0cm" fo:margin-top="0cm" fo:margin-bottom="0.212cm" fo:text-indent="0cm" style:auto-text-indent="false"/>
    </style:style>
    <style:style style:name="List_20_Continue_20_3" style:display-name="List Continue 3" style:family="paragraph" style:parent-style-name="Standard" style:default-outline-level="" style:list-style-name="">
      <style:paragraph-properties fo:margin-left="1.905cm" fo:margin-right="0cm" fo:margin-top="0cm" fo:margin-bottom="0.212cm" fo:text-indent="0cm" style:auto-text-indent="false"/>
    </style:style>
    <style:style style:name="macro" style:family="paragraph" style:default-outline-level="" style:list-style-name="">
      <style:paragraph-properties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use-window-font-color="true" style:font-name="Courier" fo:font-size="10pt" style:font-size-asian="10pt" style:font-size-complex="10pt"/>
    </style:style>
    <style:style style:name="Quote" style:family="paragraph" style:parent-style-name="Standard" style:default-outline-level="" style:list-style-name="">
      <style:text-properties fo:color="#000000" fo:font-style="italic" style:font-style-asian="italic" style:font-style-complex="italic"/>
    </style:style>
    <style:style style:name="caption" style:family="paragraph" style:parent-style-name="Standard" style:default-outline-level="" style:list-style-name="">
      <style:paragraph-properties fo:line-height="100%"/>
      <style:text-properties fo:color="#4f81bd" fo:font-size="9pt" fo:font-weight="bold" style:font-size-asian="9pt" style:font-weight-asian="bold" style:font-size-complex="9pt" style:font-weight-complex="bold"/>
    </style:style>
    <style:style style:name="Intense_20_Quote" style:display-name="Intense Quote" style:family="paragraph" style:parent-style-name="Standard" style:default-outline-level="" style:list-style-name="">
      <style:paragraph-properties fo:margin-left="1.651cm" fo:margin-right="1.651cm" fo:margin-top="0.353cm" fo:margin-bottom="0.494cm" fo:text-indent="0cm" style:auto-text-indent="false" fo:padding-left="0cm" fo:padding-right="0cm" fo:padding-top="0cm" fo:padding-bottom="0.141cm" fo:border-left="none" fo:border-right="none" fo:border-top="none" fo:border-bottom="0.018cm solid #4f81bd"/>
      <style:text-properties fo:color="#4f81bd" fo:font-style="italic" fo:font-weight="bold" style:font-style-asian="italic" style:font-weight-asian="bold" style:font-style-complex="italic" style:font-weight-complex="bold"/>
    </style:style>
    <style:style style:name="Contents_20_Heading" style:display-name="Contents Heading" style:family="paragraph" style:parent-style-name="Heading_20_1" style:default-outline-level="" style:list-style-name="" style:class="index">
      <style:paragraph-properties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Header_20_Char" style:display-name="Header Char" style:family="text"/>
    <style:style style:name="Footer_20_Char" style:display-name="Footer Char" style:family="text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365f91" style:font-name="Calibri" fo:font-size="14pt" fo:font-weight="bold" style:font-size-asian="14pt" style:font-weight-asian="bold" style:font-name-complex="F" style:font-size-complex="14pt" style:font-weight-complex="bold"/>
    </style:style>
    <style:style style:name="Heading_20_2_20_Char" style:display-name="Heading 2 Char" style:family="text" style:parent-style-name="Default_20_Paragraph_20_Font">
      <style:text-properties fo:color="#4f81bd" style:font-name="Calibri" fo:font-size="13pt" fo:font-weight="bold" style:font-size-asian="13pt" style:font-weight-asian="bold" style:font-name-complex="F" style:font-size-complex="13pt" style:font-weight-complex="bold"/>
    </style:style>
    <style:style style:name="Heading_20_3_20_Char" style:display-name="Heading 3 Char" style:family="text" style:parent-style-name="Default_20_Paragraph_20_Font">
      <style:text-properties fo:color="#4f81bd" style:font-name="Calibri" fo:font-weight="bold" style:font-weight-asian="bold" style:font-name-complex="F" style:font-weight-complex="bold"/>
    </style:style>
    <style:style style:name="Title_20_Char" style:display-name="Title Char" style:family="text" style:parent-style-name="Default_20_Paragraph_20_Font">
      <style:text-properties fo:color="#17365d" style:font-name="Calibri" fo:font-size="26pt" fo:letter-spacing="0.009cm" style:letter-kerning="true" style:font-size-asian="26pt" style:font-name-complex="F" style:font-size-complex="26pt"/>
    </style:style>
    <style:style style:name="Subtitle_20_Char" style:display-name="Subtitle Char" style:family="text" style:parent-style-name="Default_20_Paragraph_20_Font">
      <style:text-properties fo:color="#4f81bd" style:font-name="Calibri" fo:font-size="12pt" fo:letter-spacing="0.026cm" fo:font-style="italic" style:font-size-asian="12pt" style:font-style-asian="italic" style:font-name-complex="F" style:font-size-complex="12pt" style:font-style-complex="italic"/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/>
    <style:style style:name="Body_20_Text_20_3_20_Char" style:display-name="Body Text 3 Char" style:family="text" style:parent-style-name="Default_20_Paragraph_20_Font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>
      <style:text-properties style:font-name="Courier" fo:font-size="10pt" style:font-size-asian="10pt" style:font-size-complex="10pt"/>
    </style:style>
    <style:style style:name="Quote_20_Char" style:display-name="Quote Char" style:family="text" style:parent-style-name="Default_20_Paragraph_20_Font">
      <style:text-properties fo:color="#000000" fo:font-style="italic" style:font-style-asian="italic" style:font-style-complex="italic"/>
    </style:style>
    <style:style style:name="Heading_20_4_20_Char" style:display-name="Heading 4 Char" style:family="text" style:parent-style-name="Default_20_Paragraph_20_Font">
      <style:text-properties fo:color="#4f81bd" style:font-name="Calibri" fo:font-style="italic" fo:font-weight="bold" style:font-style-asian="italic" style:font-weight-asian="bold" style:font-name-complex="F" style:font-style-complex="italic" style:font-weight-complex="bold"/>
    </style:style>
    <style:style style:name="Heading_20_5_20_Char" style:display-name="Heading 5 Char" style:family="text" style:parent-style-name="Default_20_Paragraph_20_Font">
      <style:text-properties fo:color="#243f60" style:font-name="Calibri" style:font-name-complex="F"/>
    </style:style>
    <style:style style:name="Heading_20_6_20_Char" style:display-name="Heading 6 Char" style:family="text" style:parent-style-name="Default_20_Paragraph_20_Font">
      <style:text-properties fo:color="#243f60" style:font-name="Calibri" fo:font-style="italic" style:font-style-asian="italic" style:font-name-complex="F" style:font-style-complex="italic"/>
    </style:style>
    <style:style style:name="Heading_20_7_20_Char" style:display-name="Heading 7 Char" style:family="text" style:parent-style-name="Default_20_Paragraph_20_Font">
      <style:text-properties fo:color="#404040" style:font-name="Calibri" fo:font-style="italic" style:font-style-asian="italic" style:font-name-complex="F" style:font-style-complex="italic"/>
    </style:style>
    <style:style style:name="Heading_20_8_20_Char" style:display-name="Heading 8 Char" style:family="text" style:parent-style-name="Default_20_Paragraph_20_Font">
      <style:text-properties fo:color="#4f81bd" style:font-name="Calibri" fo:font-size="10pt" style:font-size-asian="10pt" style:font-name-complex="F" style:font-size-complex="10pt"/>
    </style:style>
    <style:style style:name="Heading_20_9_20_Char" style:display-name="Heading 9 Char" style:family="text" style:parent-style-name="Default_20_Paragraph_20_Font">
      <style:text-properties fo:color="#404040" style:font-name="Calibri" fo:font-size="10pt" fo:font-style="italic" style:font-size-asian="10pt" style:font-style-asian="italic" style:font-name-complex="F" style:font-size-complex="10pt" style:font-style-complex="italic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 style:parent-style-name="Default_20_Paragraph_20_Font">
      <style:text-properties fo:color="#80808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c0504d" style:text-underline-style="solid" style:text-underline-width="auto" style:text-underline-color="font-color"/>
    </style:style>
    <style:style style:name="Intense_20_Reference" style:display-name="Intense Reference" style:family="text" style:parent-style-name="Default_20_Paragraph_20_Font">
      <style:text-properties fo:font-variant="small-caps" fo:color="#c0504d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text:outline-style style:name="Outline">
      <text:outline-level-style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36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ython-docx</meta:initial-creator>
    <dc:description>generated by python-docx</dc:description>
    <meta:editing-cycles>1</meta:editing-cycles>
    <meta:creation-date>2013-12-23T23:15:00</meta:creation-date>
    <dc:date>2025-06-19T23:28:00.49</dc:date>
    <meta:editing-duration>P0D</meta:editing-duration>
    <meta:generator>OpenOffice/4.1.13$Win32 OpenOffice.org_project/4113m1$Build-9810</meta:generator>
    <meta:document-statistic meta:table-count="0" meta:image-count="0" meta:object-count="0" meta:page-count="4" meta:paragraph-count="101" meta:word-count="1257" meta:character-count="6690"/>
    <dc:creator>Damir Šafarič</dc:creator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