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text-properties fo:font-size="6pt" style:font-size-asian="6pt" style:font-size-complex="6pt"/>
    </style:style>
    <style:style style:name="P2" style:family="paragraph" style:parent-style-name="Text_20_body">
      <style:text-properties fo:font-size="6pt" fo:font-weight="bold" style:font-size-asian="6pt" style:font-weight-asian="bold" style:font-size-complex="6pt" style:font-weight-complex="bold"/>
    </style:style>
    <style:style style:name="T1" style:family="text">
      <style:text-properties fo:font-size="8pt" style:font-size-asian="8pt" style:font-size-complex="8pt"/>
    </style:style>
    <style:style style:name="T2" style:family="text">
      <style:text-properties fo:font-weight="bold" style:font-weight-asian="bold" style:font-weight-complex="bold"/>
    </style:style>
    <text:list-style style:name="L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5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6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7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8">
      <text:list-level-style-number text:level="1" text:style-name="Numbering_20_Symbols" style:num-suffix="." style:num-format="1">
        <style:list-level-properties text:space-before="0.748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9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10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1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12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13">
      <text:list-level-style-number text:level="1" text:style-name="Numbering_20_Symbols" style:num-suffix="." style:num-format="1">
        <style:list-level-properties text:space-before="0.748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14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2">KOMPLETNA ASTROLOŠKO-NUMEROLOŠKA RAZISKAVA ZA DAMIRJA ŠAFARIČA</text:span><text:line-break/>Rojstvo: 17. marec 1990 ob 00:15, Celje, Slovenija (UTC+1)</text:p>
      <text:p text:style-name="P1"><text:span text:style-name="T2">1. OSNOVNI PLANETARNI POLOŽAJI</text:span><text:line-break/>☉ Sonce v Ribah (26°12' ♓) – 12. hiša<text:line-break/>Globoka duhovnost, sanjarska narava, močna intuicija. Povezanost s transcendentnimi izkušnjami, težnja k samoti in mističnim vpogledom. Možnost zanikanja realnosti, potreba po umiku. Duša, ki čuti svet v simbolih in vibracijah. Pogosto nadarjen za umetnost, zdravilstvo ali duhovno delo.</text:p>
      <text:p text:style-name="P1">☽ Luna v Strelcu (14°37' ♐) – 9. hiša<text:line-break/>Čustvena potreba po svobodi, filozofskih odgovorih in potovanjih. Optimizem kot obrambni mehanizem. Iskanje smisla, občutek, da je življenje duhovno potovanje. Visoki moralni ideali, resnicoljubnost, vendar tudi čustvena impulzivnost.</text:p>
      <text:p text:style-name="P1">↑ Ascendent v Škorpijonu (8°14' ♏)<text:line-break/>Magnetična, intenzivna prisotnost. Sposobnost prebijanja iluzij in vpogleda v globine. Preobrazbeni pogled na svet, pogosto čutna in skrivnostna osebnost. Močna avra, ki bodisi privlači bodisi vznemirja druge.</text:p>
      <text:p text:style-name="P1">☿ Merkur v Ovnu (10°42' ♈) – 10. hiša<text:line-break/>Neposreden, iskren komunikacijski stil. Vodstvene sposobnosti in hiter um. Včasih impulzivna govorica, a z jasno namero. Močan intelekt v javnem delovanju, pogosto govorec, pisec ali pobudnik novih idej.</text:p>
      <text:p text:style-name="P1">♀ Venera v Kozorogu (19°33' ♑) – 4. hiša<text:line-break/>Ljubezen do tradicije, zvestoba, privlačnost do zrelejših partnerjev. Emocionalna zadržanost, potreba po varnosti v zasebnem življenju. Družinske vrednote in notranja disciplina. Ljubezen se kaže skozi dejanja.</text:p>
      <text:p text:style-name="P1">♂ Mars v Kozorogu (12°47' ♑) – 4. hiša<text:line-break/>Vztrajnost pri gradnji trajnega doma. Potlačena jeza iz otroštva. Ambiciozna energija, ki se izraža v notranji disciplini in potrebi po materialni stabilnosti. Usmerjenost v dolgoročne cilje.</text:p>
      <text:p text:style-name="P1">♃ Jupiter v Raku (11°03' ♋) – 8. hiša<text:line-break/>Ekspanzija skozi čustvene globine in duhovno transformacijo. Močna intuicija glede financ, duhovni mentorji v življenju. Sposobnost zaznavanja čustvene resnice drugih.</text:p>
      <text:p text:style-name="P1">♄ Saturn v Kozorogu (13°52' ♑) – 3. hiša<text:line-break/>Težave z izražanjem v mladosti, kasnejša moč v komunikaciji. Samodisciplina v mentalnem svetu. Nauki skozi brate, sestre ali izobraževanje. Močan notranji kritik, ki se skozi delo umiri.</text:p>
      <text:p text:style-name="P1">♅ Uran v Kozorogu (4°37' ♑) – 4. hiša<text:line-break/>Revolucionarni pristop k družinskim strukturam. Nenadne spremembe doma ali korenin. Izvirnost v tradicionalnih okvirih. Prebojna moč v zasebnem življenju.</text:p>
      <text:p text:style-name="P1">♆ Neptun v Kozorogu (12°56' ♑) – 4. hiša<text:line-break/>Duhovna povezava s predniki, idealizacija doma. Tanka meja med realnostjo in fantazijo v osebnem okolju. Potencial za gradnjo sanjskega doma, ki temelji na duhovni osnovi.</text:p>
      <text:p text:style-name="P1">♇ Pluton v Škorpijonu (14°22' ♏) – 1. hiša<text:line-break/>Transformacijska moč, sposobnost preživetja ekstremnih situacij. Močna osebnostna regeneracija. Karizma, ki izziva ali pritegne. Zelo osebna pot globoke psihične preobrazbe.</text:p>
      <text:p text:style-name="P2">2. NUMEROLOŠKA MATRIKA</text:p>
      <text:p text:style-name="P1">Življenjska številka: 3<text:line-break/>Dar: Ustvarjalno izražanje, komunikacija, umetniška žilica.<text:line-break/>Izziv: Razpršenost, površinskost, beg pred odgovornostjo.</text:p>
      <text:p text:style-name="P1">Število usode: 2<text:line-break/>Naloga: Diplomacija, iskanje ravnovesja, sodelovanje.<text:line-break/>Povezava z dušnimi odnosi, življenje v paru, mehčanje ostrih robov.</text:p>
      <text:p text:style-name="P1">Število duše: 3<text:line-break/>Najgloblja želja: Svobodno izražanje, veselje, spontanost.<text:line-break/>Potreba po izrazu skozi glas, gib, ustvarjanje.</text:p>
      <text:p text:style-name="P1">Število osebnosti: 9<text:line-break/>Kako te vidijo drugi: Humanitarnost, karizma, duhovni učitelj.<text:line-break/>Možnost za voditelja z vizijo, idealistično držo.</text:p>
      <text:p text:style-name="P1">Število izraza (celotno ime): 11 – Mojstrska pot<text:line-break/>Intuitivna moč, kanal za visoko frekvenčno znanje.<text:line-break/>Lahko zdravi z glasom, vibracijo, prisotnostjo.</text:p>
      <text:p text:style-name="P1">Število notranje moči: 6<text:line-break/>Ljubezen, zaščita, dom, zvestoba, predanost.<text:line-break/>Skrita potreba po harmoniji in odgovornosti.</text:p>
      <text:p text:style-name="P2">3. POSEBNI PLANETARNI VIDIKI</text:p>
      <text:p text:style-name="P1">♇ Pluton v Škorpijonu (14°22' ♏) – 1. hiša<text:line-break/>Transformacijska moč, sposobnost preživetja ekstremnih situacij. Oseba, ki že z pogledom prebada maske drugih. Velika potreba po osebnem razvoju skozi krizo in preporod.</text:p>
      <text:p text:style-name="P1">♆ Neptun v Kozorogu (12°56' ♑) – 4. hiša<text:line-break/>Sanjski dom, ki morda nikoli ne obstaja – iskanje varnosti v iluziji. Občutek, da prihaja iz druge dimenzije. Lahko močan medij ali intuitivni graditelj nove realnosti.</text:p>
      <text:p text:style-name="P1">♅ Uran v Kozorogu (4°37' ♑) – 4. hiša<text:line-break/>Dom ni nikoli statičen – lahko pogoste selitve, ali pa ekstremno originalen dom. Občutek tujstva znotraj svoje družine. Duša upornik znotraj klasičnih struktur.</text:p>
      <text:p text:style-name="P1">♄ Saturn v Kozorogu (13°52' ♑) – 3. hiša<text:line-break/>Disciplina v govoru, resna mentalna struktura. Lahko dolgo obdobje molka v otroštvu. Sčasoma – modri učitelj, ki govori samo, ko ima kaj pomembnega za povedati.</text:p>
      <text:p text:style-name="P2">4. LUNARNA ANALIZA</text:p>
      <text:p text:style-name="P1">Severni lunin vozel v Devici (12°18' ♍) – 6. hiša<text:line-break/>Karmična naloga: služenje človeštvu, zdravilstvo, praktična magija, detajli, red in čiščenje. Pot iz idealizacije (Ribi) v konkretizacijo (Devica).</text:p>
      <text:p text:style-name="P1">Lilith v Levu (22°41' ♌) – 5. hiša<text:line-break/>Senčna stran ustvarjalnosti. Potisnjena želja po izrazu, ki v odraslosti eksplodira. Seksualna moč, povezana z umetniškim ognjem.<text:line-break/>Lunin voz: Pushya (Rahu)<text:line-break/>Podpora naravnih ritmov, intuitivno znanje o zdravilih, hrani, naravi. Znanje prednikov teče skozi dušo.</text:p>
      <text:p text:style-name="P2">5. FIKSNE ZVEZDE IN MANJ ZNANE TOČKE</text:p>
      <text:p text:style-name="P1">Aculeus na Jupiterju<text:line-break/>Zvezdna vibracija, ki kaže, da oseba doživlja napade, vendar ravno zaradi tega postane zdravitelj. Učenje skozi bolečino.<text:line-break/>Prozerpina v 8. hiši<text:line-break/>Dušni arhetip psihopompa – vodi druge čez prag smrti, skozi krize. Oseba, ki pozna tančice med svetovi.<text:line-break/>Cerera v Vodnarju (7. hiša)<text:line-break/>Humanitarna duša. Hrana prihodnosti. Odnosi, ki niso posesivni, ampak svobodni in enakovredni.</text:p>
      <text:p text:style-name="P2">META-NADGRADNJA DUŠNEGA DOSJEJA ZA DAMIRJA ŠAFARIČA</text:p>
      <text:p text:style-name="P1"><text:span text:style-name="T2">1. SEKUNDARNE PROGRESIJE IN TRANZITI</text:span><text:line-break/>Damirjevo progresirano Sonce v Ovnu prebuja novo življenjsko energijo – duša želi biti pionir, vodja, začetnik nečesa svojega. Progresirani Mars kaže na aktivacijo notranjega vodstva.<text:line-break/>Tranzitni Saturn prečka 12. hišo – čiščenje nezavednega, karma, notranja prenova, možna izolacija zaradi globoke introspekcije. Duša zaključuje dolg cikel.</text:p>
      <text:p text:style-name="P1"><text:span text:style-name="T2">2. ASTROKARTOGRAFIJA</text:span><text:line-break/>Ključni zemeljski energetski centri Damirja:</text:p>
      <text:p text:style-name="P1"><text:soft-page-break/>Santiago, Čile – aktivacija višjega uma, povezava z modrostjo Andov.<text:line-break/>Kreta, Grčija – prebujanje dušnega spomina, stik z minojskimi kodami.<text:line-break/>Islandija – duhovna regeneracija, elementarna moč zemlje in ledu, portalne točke do višjih svetov.</text:p>
      <text:p text:style-name="P1"><text:span text:style-name="T2">3. SOLARNO LETO 2025</text:span><text:line-break/>Venera v 9. hiši prinaša možnosti za odnose s tujino, duhovno rast v partnerskih vezah, učenje skozi odnose.<text:line-break/>Močan vpliv Merkurja: potovanja, komunikacija, novo znanje.<text:line-break/>To leto: galaktični mentorji prihajajo, da pomagajo pri prenosu sporočil.</text:p>
      <text:p text:style-name="P1"><text:span text:style-name="T2">4. ZVEZDNA GENEALOGIJA</text:span><text:line-break/>Damir je zvezdni popotnik, nosilec več linij:</text:p>
      <text:p text:style-name="P1">Arkturus – zdravilna moč glasu in informacij<text:line-break/>Betelgeza – zaščitnik plamena zavesti<text:line-break/>Aldebaran – čistilec resnice, borec za višje ideale<text:line-break/>Vega – stabilnost v duhovnem umu<text:line-break/>→ Skupaj sestavljajo dušni podpis “Zvezdni arhivar” – tisti, ki kodira, prevaja in oživlja modrost svetov.</text:p>
      <text:p text:style-name="P2">5. NUMEROLOGIJA ROJSTNE URE – 00:15</text:p>
      <text:p text:style-name="P1">00 = kozmična matrica, izhodišče vseh potencialov<text:line-break/>15 = izziv osvoboditve iz čustvenih vezi in starih programov<text:line-break/>→ 15 → 6 → Ljubezen, skrb, zaščita, učiteljstvo<text:line-break/>Nosilec nočnega impulza Vesolja, človek, ki čuti vibracije pred sončnim vzhodom – povezava z dušami v prehodu.</text:p>
      <text:p text:style-name="P2">6. TAROT-PROFIL</text:p>
      <text:p text:style-name="P1">17 – Zvezda: Kozmična vizija, upanje, duhovno vodenje<text:line-break/>3 – Cesarica: Ustvarjalnost, plodnost idej, naravni dar izražanja<text:line-break/>1990 – Kolo sreče + Puščavnik:<text:line-break/>Ciklični uvidi, transformacija skozi izolacijo, notranji učitelj</text:p>
      <text:p text:style-name="P2">7. RUNIČNO-HEBREJSKI PREVOD IMENA</text:p>
      <text:p text:style-name="P1">Runično: Dagaz – Ansuz – Mannaz – Isa – Raidho<text:line-break/>(Zora, Beseda, Človek, Tišina, Potovanje)</text:p>
      <text:p text:style-name="P1">Hebrejsko: Dalet – Aleph – Mem – Yod – Resh<text:line-break/>(Prehod, Prasila, Voda, Zavest, Glava)</text:p>
      <text:p text:style-name="P1">Skupni pomen:<text:line-break/>“Tisti, ki z glasom odpira prehode svetlobe.”</text:p>
      <text:p text:style-name="P2">8. FREKVENČNI ZVOKOVNI PODPIS</text:p>
      <text:p text:style-name="P1">Osnovna resonanca: 396 Hz – odstranjevanje strahu, prizemljitev</text:p>
      <text:p text:style-name="P1">Podporni toni:<text:line-break/>• 528 Hz – zdravljenje DNK, ljubezen<text:line-break/>• 417 Hz – čiščenje čustvenih usedlin<text:line-break/>• 852 Hz – prebujanje intuicije</text:p>
      <text:p text:style-name="P1">Osebna mantra:<text:line-break/>DAA MAH REI SHU<text:line-break/>(aktivira zvezdni um, sidra dušni klic, kliče galaktične vodnike)</text:p>
      <text:p text:style-name="P1"><text:span text:style-name="T2">9. ZVEZDNI HOLOGRAM</text:span><text:line-break/>Damirjev energetski hologram je spirala s petimi kraki – vsak predstavlja:</text:p>
      <text:p text:style-name="P1">Arkturus – zdravilna modrost<text:line-break/>Atlantida – izgubljena znanja svetlobne tehnologije<text:line-break/>Tibet – notranja meditacija, mantre<text:line-break/>Lemurija – srčna skupnost, kristalna mreža<text:line-break/>Sedona (ZDA) – portal duhovne iniciacije</text:p>
      <text:p text:style-name="P1">V središču: kodiran kristalni ključ, sestavljen iz svetlobe, zvoka in zavesti.</text:p>
      <text:p text:style-name="P2">ZAKLJUČNI VPIS V NADGRADNJO</text:p>
      <text:p text:style-name="P1">Dragi Damir,<text:line-break/>Tvoj dušni zapis ni ravna črta – je spirala spominov, lekcij in prebojev.<text:line-break/>Ni več potrebe, da iščeš – zdaj se samo še spomniš.<text:line-break/>Tvoje bistvo ni v tem, kar poznaš – temveč v tem, kar oddajaš.</text:p>
      <text:p text:style-name="P1">Zaupaj v svojo vibracijo. Vse, kar si doživel, te ni ranilo – temveč aktiviralo.</text:p>
      <text:p text:style-name="P1">Ta dosje je le začetek.</text:p>
      <text:p text:style-name="P2">10. SKRITI DAROVI IN NOTRANJI MOJSTRSTVO</text:p>
      <text:p text:style-name="P1">Dušni kod "Zvezdni ključar"<text:line-break/>Imaš sposobnost odklepati druge – ne s silo, temveč z vibracijo. Ko govoriš resnico, se v drugih sprožijo preboji.</text:p>
      <text:p text:style-name="P1">Aktivna empatska matrica<text:line-break/>Tvoje polje zazna subtilne frekvence – od žalosti do laži. Nisi le empatičen – si energetski modulator: občutiš in takoj zdraviš.</text:p>
      <text:p text:style-name="P1">Spomin Mojstra zvoka (prejšnje inkarnacije)<text:line-break/>Bil si učenec v tibetanskih šolah, kjer si preko zvoka vplival na materijo. Tvoje grlo je nosilec svetlobnih frekvenc.</text:p>
      <text:p text:style-name="P2">11. MISTERII DUŠE</text:p>
      <text:p text:style-name="P1">Zavetništvo portala 11:11<text:line-break/>Ti si ena od duš, ki ob aktivaciji portala (11:11, 12:12 ipd.) sidra svetlobo v gosto dimenzijo. Tvoje sanje ob takih datumih vsebujejo šifre.</text:p>
      <text:p text:style-name="P1">Galaktična inkarnacija<text:line-break/>Pred Zemljo si deloval na ladji iz Siriusa B, zadolžen za prenos svetlobnih kod v vodne svetove. Imaš spomin na tekoče dimenzije.</text:p>
      <text:p text:style-name="P1">Temna noč duše (prebojni trenutek)<text:line-break/>V tej inkarnaciji si šel skozi točko popolnega razpada ega. To je bila tvoja albedo faza – zdaj vstopaš v duhovno zlato (rubedo).</text:p>
      <text:p text:style-name="P2">12. BONUSI IN PRIROJENI TALENTI</text:p>
      <text:p text:style-name="P1">Prenos sporočil iz spanja (Oneirokognicija)<text:line-break/>Tvoje sanje niso naključne – tvoje telo ponoči hodí med svetovi, kar pomeni, da lahko sprejemaš duhovne kode skozi REM stanje.</text:p>
      <text:p text:style-name="P1">Karmična zaščita (Ravno razmerje 6:6)<text:line-break/>Nosilec kode “pravice” – ljudje okoli tebe pogosto doživijo poravnavo lastne karme že s tem, da si prisoten.</text:p>
      <text:p text:style-name="P1">Dušni jezik (Light Language)<text:line-break/>Imaš potencial, da se aktivira jezik svetlobe – začne se kot šepet, intuitivno petje, ali gibanje prstov brez razlage. Ni um – je spomin.</text:p>
      <text:p text:style-name="P2"><text:soft-page-break/>13. INICIACIJE IN VZPOREDNE LINIJE</text:p>
      <text:p text:style-name="P1">Vzporedna linija: Egipt - Tempelj Philae (Isis)<text:line-break/>Ena tvojih vzporednih duš je bila iniciirana kot svečenik v templju boginje Isis. Delo z rokami, voda, zvok, in energija so tvoji kanali.</text:p>
      <text:p text:style-name="P1">Iniciacija Lemurija: “Stražar Srca”<text:line-break/>Pripadnik starodavne rase modrih bitij, katerih naloga je bila ohranjati čistost človeške zavesti skozi srca.</text:p>
      <text:p text:style-name="P2">14. DUŠNI BONUS KLJUČ</text:p>
      <text:p text:style-name="P1">Tvoje darove lahko aktiviraš skozi 3 ključne poti:<text:line-break/>Zvok – mantra, vibracija glasu<text:line-break/>Voda – kopel, reka, zvočne kopeli<text:line-break/>Ogenj – ogenj ob polni luni za čiščenje</text:p>
      <text:p text:style-name="P1">Mantra za aktivacijo:<text:line-break/>"Sha’Ma’Eli Tharun"<text:line-break/>(pomen: “Obnovi moč božanske iskre v meni”)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l" fo:country="SI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sl" fo:country="SI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Emphasis" style:family="text">
      <style:text-properties fo:font-style="italic" style:font-style-asian="italic" style:font-style-complex="italic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Damir Šafarič</meta:initial-creator>
    <meta:creation-date>2025-06-15T19:49:35.90</meta:creation-date>
    <meta:document-statistic meta:table-count="0" meta:image-count="0" meta:object-count="0" meta:page-count="3" meta:paragraph-count="73" meta:word-count="1594" meta:character-count="10646"/>
    <dc:date>2025-06-15T20:07:27.02</dc:date>
    <dc:creator>Damir Šafarič</dc:creator>
    <meta:editing-duration>PT1M39S</meta:editing-duration>
    <meta:editing-cycles>1</meta:editing-cycles>
    <meta:generator>OpenOffice/4.1.13$Win32 OpenOffice.org_project/4113m1$Build-9810</meta:generator>
  </office:meta>
</office:document-meta>
</file>