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Spremenljivke: <text:line-break/>$userName =“string“; 1 (integer); true / false (boolean);</text:p>
      <text:p text:style-name="Standard">KONSTANTE:</text:p>
      <text:p text:style-name="Standard">const MAX_USERS = 100; define(„APP_NAME“, „MojaAplikacija“);</text:p>
      <text:p text:style-name="Standard">funkcije //lahko kličemo od kjerkoli</text:p>
      <text:p text:style-name="Standard">function greet($name){return „Pozdravljen, “ . <text:s/>$name;} echo greet („Damir“);</text:p>
      <text:p text:style-name="Standard">metode //funkcije znotraj razreda OOP</text:p>
      <text:p text:style-name="Standard">class User {public $name; <text:s/>public function setName($name){$this-&gt;name=$name;}}</text:p>
      <text:p text:style-name="Standard"><text:tab/>$user = new user(); $user = setName(„Damir“);</text:p>
      <text:p text:style-name="Standard">class Car {public $brand; public function drive() {return „Avto pelje!“;} //RAZRED - načrt</text:p>
      <text:p text:style-name="Standard">$car = new Car(); //OBJEKT – dejanski primer razreda<text:line-break/>$car -&gt; brand = „Audi“; echo $car -&gt; drive();</text:p>
      <text:p text:style-name="Standard"/>
      <text:p text:style-name="Standard">spremenljivke - $camelCase</text:p>
      <text:p text:style-name="Standard">funkcije/metode – getUserName()</text:p>
      <text:p text:style-name="Standard">razredi – UserProfile</text:p>
      <text:p text:style-name="Standard">konstante – MAX_USERS</text:p>
      <text:p text:style-name="Standard"/>
      <text:p text:style-name="Standard">Strict types //vedno na začetku datoteke</text:p>
      <text:p text:style-name="Standard">declare(strict_types=1); //prisili PHP da preverja tipe argumentov in return vrednosti</text:p>
      <text:p text:style-name="Standard"/>
      <text:p text:style-name="Standard">namespace //loči projekt od drugih knjižnjic</text:p>
      <text:p text:style-name="Standard">App\Domain\User;</text:p>
      <text:p text:style-name="Standard">use DateTime; //use omogoča klicanje rezredov brez popolne poti</text:p>
      <text:p text:style-name="Standard"/>
      <text:p text:style-name="Standard">en class na datoteko razen izjemoma //poenostavi avtomatizacijo, več razredov lahko zmede</text:p>
      <text:p text:style-name="Standard"/>
      <text:p text:style-name="Standard">return types //napiši tip, ki ga funkcija vrne: //pomaga stattic analyzers – preprečuje napake</text:p>
      <text:p text:style-name="Standard">public function getAge(); int{...}</text:p>
      <text:p text:style-name="Standard"/>
      <text:p text:style-name="Standard">type hints //argumenti naj imajo tip //kot return poveča varnost in preglednost</text:p>
      <text:p text:style-name="Standard">public function setName(string $name); void{...}</text:p>
      <text:p text:style-name="Standard"/>
      <text:p text:style-name="Standard">1 prazna vrstica med logičnimi bloki kode</text:p>
      <text:p text:style-name="Standard"/>
      <text:p text:style-name="Standard">importi:</text:p>
      <text:p text:style-name="Standard">1. declare() 2. namespace 3. use, 4. class</text:p>
      <text:p text:style-name="Standard"/>
      <text:p text:style-name="Standard">preverjanje:</text:p>
      <text:p text:style-name="Standard">PHP_CodeSniffer(phpcs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05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amir Šafarič</meta:initial-creator>
    <meta:creation-date>2025-09-28T19:26:35.32</meta:creation-date>
    <meta:document-statistic meta:table-count="0" meta:image-count="0" meta:object-count="0" meta:page-count="1" meta:paragraph-count="29" meta:word-count="189" meta:character-count="1422"/>
    <dc:date>2025-09-28T19:57:05.44</dc:date>
    <dc:creator>Damir Šafarič</dc:creator>
    <meta:editing-duration>PT14M49S</meta:editing-duration>
    <meta:editing-cycles>1</meta:editing-cycles>
    <meta:generator>OpenOffice/4.1.13$Win32 OpenOffice.org_project/4113m1$Build-9810</meta:generator>
  </office:meta>
</office:document-meta>
</file>