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OpenSymbol" svg:font-family="OpenSymbol"/>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list-style-name="L4"/>
    <style:style style:name="P2" style:family="paragraph" style:parent-style-name="Text_20_body" style:list-style-name="L5"/>
    <style:style style:name="P3" style:family="paragraph" style:parent-style-name="Text_20_body" style:list-style-name="L6"/>
    <style:style style:name="P4" style:family="paragraph" style:parent-style-name="Text_20_body" style:list-style-name="L7"/>
    <style:style style:name="P5" style:family="paragraph" style:parent-style-name="Text_20_body" style:list-style-name="L8"/>
    <style:style style:name="P6" style:family="paragraph" style:parent-style-name="Text_20_body" style:list-style-name="L9"/>
    <style:style style:name="P7" style:family="paragraph" style:parent-style-name="Text_20_body" style:list-style-name="L10"/>
    <style:style style:name="P8" style:family="paragraph" style:parent-style-name="Text_20_body" style:list-style-name="L11"/>
    <style:style style:name="P9" style:family="paragraph" style:parent-style-name="Text_20_body" style:list-style-name="L12"/>
    <style:style style:name="P10" style:family="paragraph" style:parent-style-name="Text_20_body" style:list-style-name="L13"/>
    <style:style style:name="P11" style:family="paragraph" style:parent-style-name="Text_20_body" style:list-style-name="L14"/>
    <style:style style:name="P12" style:family="paragraph" style:parent-style-name="Text_20_body" style:list-style-name="L6">
      <style:paragraph-properties fo:margin-top="0cm" fo:margin-bottom="0cm"/>
    </style:style>
    <style:style style:name="P13" style:family="paragraph" style:parent-style-name="Text_20_body" style:list-style-name="L10">
      <style:paragraph-properties fo:margin-top="0cm" fo:margin-bottom="0cm"/>
    </style:style>
    <style:style style:name="P14" style:family="paragraph" style:parent-style-name="Text_20_body" style:list-style-name="L13">
      <style:paragraph-properties fo:margin-top="0cm" fo:margin-bottom="0cm"/>
    </style:style>
    <style:style style:name="P15" style:family="paragraph" style:parent-style-name="Text_20_body" style:list-style-name="L14">
      <style:paragraph-properties fo:margin-top="0cm" fo:margin-bottom="0cm"/>
    </style:style>
    <style:style style:name="P16" style:family="paragraph" style:parent-style-name="Text_20_body">
      <style:paragraph-properties fo:break-before="page"/>
    </style:style>
    <style:style style:name="P17" style:family="paragraph" style:parent-style-name="Heading_20_3" style:list-style-name="L13"/>
    <style:style style:name="P18" style:family="paragraph" style:parent-style-name="Heading_20_3" style:list-style-name="L14"/>
    <style:style style:name="P19" style:family="paragraph" style:parent-style-name="Contents_20_3">
      <style:paragraph-properties>
        <style:tab-stops>
          <style:tab-stop style:position="16.002cm" style:type="right" style:leader-style="dotted" style:leader-text="."/>
        </style:tab-stops>
      </style:paragraph-properties>
    </style:style>
    <style:style style:name="Sect1" style:family="section">
      <style:section-properties style:editable="false">
        <style:columns fo:column-count="1" fo:column-gap="0cm"/>
      </style:section-properties>
    </style:style>
    <text:list-style style:name="L1">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2">
      <text:list-level-style-bullet text:level="1" text:style-name="Bullet_20_Symbols" style:num-suffix="." text:bullet-char="•">
        <style:list-level-properties text:space-before="0.771cm" text:min-label-width="0.499cm"/>
      </text:list-level-style-bullet>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text:list-style style:name="L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number text:level="1" text:style-name="Numbering_20_Symbols" style:num-suffix="." style:num-format="1">
        <style:list-level-properties text:space-before="0.748cm" text:min-label-width="0.499cm"/>
      </text:list-level-style-number>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number text:level="1" text:style-name="Numbering_20_Symbols" style:num-suffix="." style:num-format="1">
        <style:list-level-properties text:space-before="0.748cm" text:min-label-width="0.499cm"/>
      </text:list-level-style-number>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number text:level="1" text:style-name="Numbering_20_Symbols" style:num-suffix="." style:num-format="1">
        <style:list-level-properties text:space-before="0.748cm" text:min-label-width="0.499cm"/>
      </text:list-level-style-number>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office:forms form:automatic-focus="false" form:apply-design-mode="false">
        <form:form form:apply-filter="true" form:control-implementation="ooo:com.sun.star.form.component.Form" office:target-frame="" xlink:href="" xlink:type="simple"/>
        <form:form form:apply-filter="true" form:control-implementation="ooo:com.sun.star.form.component.Form" office:target-frame="" xlink:href="" xlink:type="simple"/>
      </office:forms>
      <text:sequence-decls>
        <text:sequence-decl text:display-outline-level="0" text:name="Illustration"/>
        <text:sequence-decl text:display-outline-level="0" text:name="Table"/>
        <text:sequence-decl text:display-outline-level="0" text:name="Text"/>
        <text:sequence-decl text:display-outline-level="0" text:name="Drawing"/>
      </text:sequence-decls>
      <text:table-of-content text:style-name="Sect1" text:protected="true" text:name="Kazalo vsebine1">
        <text:table-of-content-source text:outline-level="10">
          <text:index-title-template text:style-name="Contents_20_Heading">Kazalo vsebin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Kazalo vsebine1_Head">
            <text:p text:style-name="Contents_20_Heading">Kazalo vsebine</text:p>
          </text:index-title>
          <text:p text:style-name="P19">Osnovne značilnosti Tantrične prakse:<text:tab/>2</text:p>
          <text:p text:style-name="P19">Zvrsti Tantrične prakse:<text:tab/>2</text:p>
          <text:p text:style-name="P19">Ključne komponente Kundalini Tantre:<text:tab/>3</text:p>
          <text:p text:style-name="P19">Pomen Kundalini Tantrične prakse:<text:tab/>4</text:p>
          <text:p text:style-name="P19">1. Priprava na prakso<text:tab/>4</text:p>
          <text:p text:style-name="P19">2. Prva faza: Aktivacija osnovnih energetskih centrov<text:tab/>4</text:p>
          <text:p text:style-name="P19">3. Druga faza: Prebujanje Kundalini energije<text:tab/>5</text:p>
          <text:p text:style-name="P19">4. Tretja faza: Usmerjanje energije skozi čakre<text:tab/>5</text:p>
          <text:p text:style-name="P19">5. Četrta faza: Duševna in telesna transformacija<text:tab/>5</text:p>
          <text:p text:style-name="P19">6. Zaključek prakse: Zemljevanje in umirjanje<text:tab/>6</text:p>
          <text:p text:style-name="P19">1. Vzpostavitev zaupanja in spoštovanja<text:tab/>6</text:p>
          <text:p text:style-name="P19">2. Ustvarjanje varnega prostora<text:tab/>6</text:p>
          <text:p text:style-name="P19">3. Prilagoditev pristopa posamezniku<text:tab/>7</text:p>
          <text:p text:style-name="P19">4. Usklajevanje in usmerjanje energije<text:tab/>7</text:p>
          <text:p text:style-name="P19">5. Spodbujanje duhovne rasti in preobrazbe<text:tab/>7</text:p>
          <text:p text:style-name="P19">6. Ohranjanje ravnotežja in zaključno delo<text:tab/>8</text:p>
          <text:p text:style-name="P19">Zaključek<text:tab/>8</text:p>
          <text:p text:style-name="P19">1. Muladhara (Korenska čakra)<text:tab/>8</text:p>
          <text:p text:style-name="P19">2. Svadhisthana (Sakralna čakra)<text:tab/>9</text:p>
          <text:p text:style-name="P19">3. Manipura (Sončni pleksus)<text:tab/>9</text:p>
          <text:p text:style-name="P19">4. Anahata (Srčna čakra)<text:tab/>9</text:p>
          <text:p text:style-name="P19">5. Vishuddha (Grlena čakra)<text:tab/>10</text:p>
          <text:p text:style-name="P19">6. Ajna (Tretje oko)<text:tab/>10</text:p>
          <text:p text:style-name="P19">7. Sahasrara (Kronska čakra)<text:tab/>10</text:p>
          <text:p text:style-name="P19">Sklep:<text:tab/>11</text:p>
        </text:index-body>
      </text:table-of-content>
      <text:p text:style-name="Text_20_body"/>
      <text:p text:style-name="P16">Tantra je starodavna duhovna in filozofska tradicija, ki se je razvila v Indiji in vključuje različne smeri znotraj hindujstva in budizma. Gre za celovit pristop k življenju, ki povezuje telo, um, energijo in duha. Tantra ni zgolj usmerjena v spolnost, kot mnogi napačno menijo, ampak v razumevanje in integracijo vseh vidikov človeškega obstoja.</text:p>
      <text:h text:style-name="Heading_20_3" text:outline-level="3">Osnovne značilnosti Tantrične prakse:</text:h>
      <text:list xml:id="list280916230633149306" text:style-name="L4">
        <text:list-item>
          <text:p text:style-name="P1"><text:span text:style-name="Strong_20_Emphasis">Energija</text:span>: Tantra temelji na prepoznavanju, da je vse v vesolju energija. Ljudje, narava in vesolje so sestavljeni iz različnih vrst energij, ki jih je mogoče uskladiti in usmeriti, da se doseže višje stanje zavesti.</text:p>
        </text:list-item>
        <text:list-item>
          <text:p text:style-name="P1"><text:span text:style-name="Strong_20_Emphasis">Povezovanje s telesom</text:span>: Ena od osnovnih tantričnih učenj je, da telo ni ločeno od duha. Tantrični praktikanti sprejemajo svoje telo, čutnost in vse svoje izkušnje kot del poti duhovne rasti. Telo postane "svetinja", ki jo je treba spoštovati in negovati.</text:p>
        </text:list-item>
        <text:list-item>
          <text:p text:style-name="P1"><text:span text:style-name="Strong_20_Emphasis">Meditacija in dihalne tehnike</text:span>: Tantra vključuje globoko meditacijo in dihalne tehnike, ki omogočajo umirjanje uma in odpravljanje blokad v telesu in energiji. Pomembno je uravnotežiti in harmonizirati energijske tokove v telesu, kar omogoča duhovno rast.</text:p>
        </text:list-item>
        <text:list-item>
          <text:p text:style-name="P1"><text:span text:style-name="Strong_20_Emphasis">Svetost spolnosti</text:span>: Ena od pomembnih komponent tantrične prakse je tudi prepoznavanje svetosti spolnosti. Tantra ne vidi spolnosti kot nekaj ločenega od duhovnosti, temveč kot sredstvo za dosego višjih stanj zavesti. Med tantričnim spolnim aktom se osredotočamo na energijsko izmenjavo med partnerjema, pri čemer naj bi prišlo do duhovnega in telesnega združitve.</text:p>
        </text:list-item>
        <text:list-item>
          <text:p text:style-name="P1"><text:span text:style-name="Strong_20_Emphasis">Sveti simboli in mantre</text:span>: Tantra uporablja različne simbole, kot so mandale, in mantrične ponovitve (besede ali fraze, ki se ponavljajo, da bi spodbudile meditativno stanje in duhovno povezanost). Mantra so pogosto uporabljene v procesu meditacije in pomagajo pri osredotočanju uma ter povečevanju duhovne energije.</text:p>
        </text:list-item>
        <text:list-item>
          <text:p text:style-name="P1"><text:span text:style-name="Strong_20_Emphasis">Dualnost in združitev</text:span>: Tantra poudarja dualnost, kot sta moški in ženski princip, ter učenje o njihovi združitvi. Ta združitev se pogosto razlaga kot povezovanje med Shivo (moški aspekt) in Shakti (ženski aspekt), ki sta v stalni igri in ravnotežju.</text:p>
        </text:list-item>
        <text:list-item>
          <text:p text:style-name="P1"><text:span text:style-name="Strong_20_Emphasis">Učitelji in iniciacije</text:span>: Tantra pogosto vključuje učitelje, ki prenašajo znanje skozi neposredno izkušnjo in iniciacije. Pri tem je pomembno, da praktikant sprejme vodstvo izkušenega učitelja, ki mu pomaga na poti osebne in duhovne rasti.</text:p>
        </text:list-item>
      </text:list>
      <text:h text:style-name="Heading_20_3" text:outline-level="3">Zvrsti Tantrične prakse:</text:h>
      <text:list xml:id="list9191272890011583843" text:style-name="L5">
        <text:list-item>
          <text:p text:style-name="P2"><text:span text:style-name="Strong_20_Emphasis">Kundalini Tantra</text:span>: Poudarja prebujanje notranje energije (Kundalini), ki se nahaja v spodnjem delu hrbtenice in se dviga skozi energijske centre (čakre) v telesu. Ko se ta energija prebudi, naj bi pripeljala do višjih stanj zavesti.</text:p>
        </text:list-item>
        <text:list-item>
          <text:p text:style-name="P2"><text:span text:style-name="Strong_20_Emphasis">Kriya Tantra</text:span>: Osredotoča se na izvajanje različnih fizičnih in duhovnih praks, ki pomagajo pri uravnoteženju telesa in duha.</text:p>
        </text:list-item>
        <text:list-item>
          <text:p text:style-name="P2"><text:span text:style-name="Strong_20_Emphasis">Karma Tantra</text:span>: Poudarja dejanja, ki so usmerjena k služenju drugim in zmanjševanju lastnega ega.</text:p>
        </text:list-item>
      </text:list>
      <text:p text:style-name="Text_20_body">Tantra je lahko zelo globoka in kompleksna pot, ki zahteva popolno predanost in pripravljenost za notranje raziskovanje. Na splošno pa tantra ni le filozofija, ampak praktična pot samospoznanja in transformacije, kjer je osredotočenost na celostno duhovno rast in notranje ravnovesje.</text:p>
      <text:p text:style-name="Text_20_body"><text:span text:style-name="Strong_20_Emphasis">Kundalini Tantra</text:span> je posebna veja tantrične prakse, ki se osredotoča na prebujanje in dviganje <text:span text:style-name="Strong_20_Emphasis">Kundalini energije</text:span> – subtilne energetske sile, ki naj bi bila latentna v vsakem posamezniku in shranjena v spodnjem delu hrbtenice. Kundalini se pogosto predstavlja kot kača, ki čaka, da se prebudi in se dvigne skozi različne energetske centre telesa, znane kot <text:span text:style-name="Strong_20_Emphasis">čakre</text:span>. Ko se Kundalini <text:soft-page-break/>prebudi, naj bi posamezniku omogočila duhovno prebujenje in dostop do višjih stanj zavesti.</text:p>
      <text:h text:style-name="Heading_20_3" text:outline-level="3">Ključne komponente Kundalini Tantre:</text:h>
      <text:list xml:id="list6623210660901253401" text:style-name="L6">
        <text:list-item>
          <text:p text:style-name="P3"><text:span text:style-name="Strong_20_Emphasis">Kundalini energija</text:span>: Ta energija je neizkoriščena potencialna moč, ki jo imamo vsi. Kundalini je pogosto opisano kot latentna "kača" v telesu, ki miruje v <text:span text:style-name="Strong_20_Emphasis">Muladhara čakri</text:span> (korenska čakra) na dnu hrbtenice. Ko se prebudi, se dviga skozi vse čakre in aktivira višje energetske centre v telesu, kar vodi do povečane duhovne zavesti, povečane intuicije in, v nekaterih primerih, mističnih izkušenj.</text:p>
        </text:list-item>
        <text:list-item>
          <text:p text:style-name="P3"><text:span text:style-name="Strong_20_Emphasis">Čakre</text:span>: Čakre so energetski centri v telesu, ki so povezani z različnimi telesnimi, čustvenimi in duhovnimi stanji. Ko Kundalini energija potuje skozi te čakre, lahko preoblikuje in uravnoteži posameznikovo notranje stanje. Glavne čakre, skozi katere Kundalini potuje, so:</text:p>
          <text:list>
            <text:list-item>
              <text:p text:style-name="P12"><text:span text:style-name="Strong_20_Emphasis">Muladhara</text:span> (korenska čakra) – varnost, stabilnost, preživetje</text:p>
            </text:list-item>
            <text:list-item>
              <text:p text:style-name="P12"><text:span text:style-name="Strong_20_Emphasis">Svadhisthana</text:span> (sakralna čakra) – čustva, ustvarjalnost, spolnost</text:p>
            </text:list-item>
            <text:list-item>
              <text:p text:style-name="P12"><text:span text:style-name="Strong_20_Emphasis">Manipura</text:span> (sončni pleksus) – osebna moč, volja</text:p>
            </text:list-item>
            <text:list-item>
              <text:p text:style-name="P12"><text:span text:style-name="Strong_20_Emphasis">Anahata</text:span> (srčna čakra) – ljubezen, sočutje, harmonija</text:p>
            </text:list-item>
            <text:list-item>
              <text:p text:style-name="P12"><text:span text:style-name="Strong_20_Emphasis">Vishuddha</text:span> (grlena čakra) – komunikacija, izražanje</text:p>
            </text:list-item>
            <text:list-item>
              <text:p text:style-name="P12"><text:span text:style-name="Strong_20_Emphasis">Ajna</text:span> (tretje oko) – intuicija, notranje znanje</text:p>
            </text:list-item>
            <text:list-item>
              <text:p text:style-name="P12"><text:span text:style-name="Strong_20_Emphasis">Sahasrara</text:span> (kronska čakra) – duhovna povezanost, višje stanje zavesti</text:p>
            </text:list-item>
          </text:list>
        </text:list-item>
        <text:list-item>
          <text:p text:style-name="P3"><text:span text:style-name="Strong_20_Emphasis">Sadhana</text:span>: To je duhovna praksa, ki je osredotočena na prebujanje Kundalini energije. Sadhana vključuje različne tehnike, kot so meditacija, dihalne vaje (pranayama), fizične vaje (yoga), mantra (ponavljanje svetih besed) in vizualizacija. Ta praksa pomaga prebuditi in usmeriti energijo skozi čakre ter omogoča globoko duhovno povezavo.</text:p>
        </text:list-item>
        <text:list-item>
          <text:p text:style-name="P3"><text:span text:style-name="Strong_20_Emphasis">Pranayama (dihalne vaje)</text:span>: Dihalne tehnike, kot so pranayama, so ključnega pomena pri prakticiranju Kundalini Tantričnih metod. Dihalne vaje pomagajo pri uravnavanju energetske ravnotežja, sproščanju blokad v telesu in omogočanju prehoda energije skozi čakre.</text:p>
        </text:list-item>
        <text:list-item>
          <text:p text:style-name="P3"><text:span text:style-name="Strong_20_Emphasis">Meditacija in vizualizacija</text:span>: V Kundalini Tantri se meditacija pogosto uporablja za povečanje zavesti in sprostitev uma. Praktikanti vizualizirajo energijske tokove, ki se premikajo skozi telo, da bi pomagali pri dvigovanju Kundalini energije. Vizualizacija simbolov, kot so lotosove rože ali svetlobni curki, je lahko tudi pomemben del prakse.</text:p>
        </text:list-item>
        <text:list-item>
          <text:p text:style-name="P3"><text:span text:style-name="Strong_20_Emphasis">Mantra</text:span>: Mantra je pogosto uporabljen element, saj se ponavljanje svetih besed ali zvokov povezuje z energetskimi tokovi v telesu. Mantra pomaga osredotočiti um in vzpostaviti povezavo z višjimi energijami. Včasih se za dvig Kundalini uporabljajo specifične mantre, ki pomagajo pri sproščanju blokad in odpirajo energetske kanale.</text:p>
        </text:list-item>
        <text:list-item>
          <text:p text:style-name="P3"><text:span text:style-name="Strong_20_Emphasis">Spolna energija</text:span>: Ena od tantričnih komponent je, da se spolna energija šteje za eno izmed najmočnejših oblik energije v človeškem telesu. Ko je ta energija usmerjena pravilno in zavestno, lahko pripomore k dvigu Kundalini skozi telo. Vendar pa tantra ne obravnava spolnosti zgolj kot telesnega dejanja, temveč kot duhovni proces, ki povečuje energijo in pomaga pri duhovni preobrazbi.</text:p>
        </text:list-item>
        <text:list-item>
          <text:p text:style-name="P3"><text:span text:style-name="Strong_20_Emphasis">Prebujenje in dviganje Kundalini</text:span>: Ko se Kundalini prebudi, je pogosto opisana kot izjemno močna izkušnja. Včasih jo spremljajo intenzivne telesne občutke, kot so tresenje, občutek toplote ali mravljinčenje po telesu. Vrednotenje te izkušnje se zelo razlikuje med posamezniki, nekateri pa občutijo občutke povezanosti z vesoljem ali izkušnje, ki spominjajo na mistične izkušnje.</text:p>
        </text:list-item>
        <text:list-item>
          <text:p text:style-name="P3"><text:span text:style-name="Strong_20_Emphasis">Opozorilo pred tveganji</text:span>: Dviganje Kundalini je lahko zelo močna izkušnja, zato je treba to prakso izvajati pod vodstvom izkušenega učitelja. Če se energija ne dvigne na pravilen način, lahko pride do čustvenih in fizičnih težav, kot so nemir, anksioznost, telesne blokade <text:soft-page-break/>ali celo psihična stanja. Prav zato je priporočljivo, da je praksa Kundalini Tantrična sadhana počasi vpeljana in izvajana z zavedanjem, da gre za globok in potencialno močan proces.</text:p>
        </text:list-item>
      </text:list>
      <text:h text:style-name="Heading_20_3" text:outline-level="3">Pomen Kundalini Tantrične prakse:</text:h>
      <text:p text:style-name="Text_20_body">Kundalini Tantra je pot duhovnega prebujenja, ki lahko vodi do globljega razumevanja sebe, večje povezanosti z vesoljem in dosege notranje harmonije. Dviganje Kundalini energije je lahko ključnega pomena za prepoznavanje notranjih potencialov in za razvoj duhovne modrosti, ki presega omejitve običajnega uma.</text:p>
      <text:p text:style-name="Text_20_body">Na tej poti je pomembna potrpežljivost, zavedanje in spoštovanje sebe, saj Kundalini Tantra ni hitra pot do preobrazbe, temveč pot globokega notranjega raziskovanja.</text:p>
      <text:p text:style-name="Text_20_body">Proces izvajanja <text:span text:style-name="Strong_20_Emphasis">Kundalini Tantrične prakse</text:span> je globok in obsežen postopek, ki zahteva predanost, potrpežljivost ter natančno usmerjanje energije skozi različne faze. Vključuje različne elemente, kot so meditacija, dihalne vaje, joga, mantra in specifične vizualizacije, ki se skupaj povezujejo, da bi omogočili prebujanje in dviganje Kundalini energije skozi čakre. Tukaj je podroben pregled procesov izvajanja Kundalini Tantrične prakse:</text:p>
      <text:h text:style-name="Heading_20_3" text:outline-level="3">1. <text:span text:style-name="Strong_20_Emphasis">Priprava na prakso</text:span></text:h>
      <text:p text:style-name="Text_20_body">Pred začetkom kakršnekoli tantrične prakse je pomembno ustvariti mirno in sveto okolje, v katerem boste izvajali meditacije, jogo in druge rituale. To je prostor, kjer se boste lahko osredotočili na sebe in svojo notranjo energijo. Osnovni koraki pri pripravi so:</text:p>
      <text:list xml:id="list8611489510881206029" text:style-name="L7">
        <text:list-item>
          <text:p text:style-name="P4"><text:span text:style-name="Strong_20_Emphasis">Ustvarite sveti prostor</text:span>: Poskrbite za čistočo in red v prostoru. Lahko postavite sveče, kadite kadilo, uporabite kristale ali okrasite prostor z mandalami in simboli, ki vam pomagajo pri osredotočanju.</text:p>
        </text:list-item>
        <text:list-item>
          <text:p text:style-name="P4"><text:span text:style-name="Strong_20_Emphasis">Osredotočenost na dihanje</text:span>: Začnite z nekaj minutami globokega, mirnega dihanja (pranayama), da umirite um in se pripravite na globljo povezavo z energijo.</text:p>
        </text:list-item>
        <text:list-item>
          <text:p text:style-name="P4"><text:span text:style-name="Strong_20_Emphasis">Določite čas in namen</text:span>: Praksa je bolj učinkovita, če jo izvajate v določenem časovnem obdobju, z namenom osredotočanja na osebno duhovno rast ali okrevanje določenega področja v življenju.</text:p>
        </text:list-item>
      </text:list>
      <text:h text:style-name="Heading_20_3" text:outline-level="3">2. <text:span text:style-name="Strong_20_Emphasis">Prva faza: Aktivacija osnovnih energetskih centrov</text:span></text:h>
      <text:p text:style-name="Text_20_body">Preden začnemo z dvigovanjem Kundalini energije, moramo uravnotežiti osnovne energetske centre v telesu, to so čakre.</text:p>
      <text:list xml:id="list6008656921323865455" text:style-name="L8">
        <text:list-item>
          <text:p text:style-name="P5"><text:span text:style-name="Strong_20_Emphasis">Dihalne vaje (pranayama)</text:span>: Začnite s pranayamo, da prečistite energetske kanale. Eno izmed osnovnih dihalnih tehnik je <text:span text:style-name="Strong_20_Emphasis">Nadi Shodhana</text:span> (izmenično nosno dihanje), ki pomaga uravnotežiti energijo v telesu. Ta praksa omogoča čiščenje energetskih poti (nadijev), kar je ključnega pomena za kasnejše dvigovanje Kundalini.</text:p>
        </text:list-item>
        <text:list-item>
          <text:p text:style-name="P5"><text:span text:style-name="Strong_20_Emphasis">Asane (yoga položaji)</text:span>: Posebni joga položaji ali asane, kot so <text:span text:style-name="Strong_20_Emphasis">surya namaskar (pozdrav soncu)</text:span>, <text:span text:style-name="Strong_20_Emphasis">mala navodila</text:span> za odpiranje in raztezanje hrbtenice ter <text:span text:style-name="Strong_20_Emphasis">položaji, ki prebudijo čakre</text:span> (kot so položaji za srčno čakro ali korensko čakro), so pomembni, da sprostimo blokade v telesu in pripravimo energetske centre za prehajanje energije.</text:p>
        </text:list-item>
        <text:list-item>
          <text:p text:style-name="P5"><text:span text:style-name="Strong_20_Emphasis">Samospoznavanje skozi telo</text:span>: Osredotočite se na čutno izkušnjo svojega telesa med izvajanjem joge. Bodite pozorni na občutke, ki se pojavijo v različnih predelih telesa, ter se povežite z energijo, ki jo začutite.</text:p>
        </text:list-item>
      </text:list>
      <text:h text:style-name="Heading_20_3" text:outline-level="3"><text:soft-page-break/>3. <text:span text:style-name="Strong_20_Emphasis">Druga faza: Prebujanje Kundalini energije</text:span></text:h>
      <text:p text:style-name="Text_20_body">Ko so osnovni energetski kanali pripravljeni, je čas, da začnemo prebujati Kundalini energijo. Ta faza je lahko zelo intenzivna, zato je pomembno, da se začnete postopoma povezovati z njo.</text:p>
      <text:list xml:id="list2235564714001508154" text:style-name="L9">
        <text:list-item>
          <text:p text:style-name="P6"><text:span text:style-name="Strong_20_Emphasis">Sprostitev in meditacija</text:span>: Sedite v mirnem položaju (najbolj primerna je <text:span text:style-name="Strong_20_Emphasis">padmasana</text:span> ali lotusov položaj) in začnite meditacijo. Osredotočite se na svojo <text:span text:style-name="Strong_20_Emphasis">Muladhara čakro</text:span> (korensko čakro), ki je osnova za energijsko potovanje. Vizualizirajte svetlo, rdečo energijo, ki se nahaja na dnu hrbtenice, in si predstavljajte, kako se ta energija začne prebuja.</text:p>
        </text:list-item>
        <text:list-item>
          <text:p text:style-name="P6"><text:span text:style-name="Strong_20_Emphasis">Mantra in zvok</text:span>: Ponavljanje <text:span text:style-name="Strong_20_Emphasis">mantr</text:span> (posebnih zvokov ali besed, kot je „Om“ ali „Lam“ za korensko čakro) vam pomaga usmeriti energijo. Mantra postane vibracija, ki usklajuje telo, um in dušo.</text:p>
        </text:list-item>
        <text:list-item>
          <text:p text:style-name="P6"><text:span text:style-name="Strong_20_Emphasis">Kundalini vzpon</text:span>: Vizualizirajte, kako se Kundalini energija začne premikati po vaši hrbtenici in potuje skozi vse čakre. To je lahko občuteno kot občutek toplote, mravljinčenja ali toničnih vibracij skozi telo. Lahko začutite povečano energijo ali misli, ki postanejo jasnejše in čistejše.</text:p>
        </text:list-item>
        <text:list-item>
          <text:p text:style-name="P6"><text:span text:style-name="Strong_20_Emphasis">Dihalne tehnike za usmerjanje energije</text:span>: Med tem, ko energija začne teči, uporabite dihalne tehnike za usmerjanje tega toka. <text:span text:style-name="Strong_20_Emphasis">Kapalbhati pranayama</text:span> (hitro dihanje) ali <text:span text:style-name="Strong_20_Emphasis">Bhastrika pranayama</text:span> (dihanje skozi nos z močno stimulacijo trebuha) sta učinkoviti tehniki za povečanje energije in njen prehod skozi telo.</text:p>
        </text:list-item>
      </text:list>
      <text:h text:style-name="Heading_20_3" text:outline-level="3">4. <text:span text:style-name="Strong_20_Emphasis">Tretja faza: Usmerjanje energije skozi čakre</text:span></text:h>
      <text:p text:style-name="Text_20_body">Ko Kundalini energija začne teči, jo začnete usmerjati skozi različne čakre. Vsaka čakra je povezana z določenimi življenjskimi področji, kot so ljubezen, moč, kreativnost in intuicija. Pomembno je, da se osredotočimo na vsako čakro posebej in jo aktiviramo.</text:p>
      <text:list xml:id="list8545157290532780495" text:style-name="L10">
        <text:list-item>
          <text:p text:style-name="P7"><text:span text:style-name="Strong_20_Emphasis">Meditacija skozi čakre</text:span>: Za vsako čakro si vzemite nekaj minut. Osredotočite se na posamezno čakro, uporabite ustrezno barvo in zvok, povezane s to čakro, da spodbudite energijo.</text:p>
          <text:list>
            <text:list-item>
              <text:p text:style-name="P13"><text:span text:style-name="Strong_20_Emphasis">Muladhara (korenska čakra)</text:span>: Rdeča barva, mantra "Lam".</text:p>
            </text:list-item>
            <text:list-item>
              <text:p text:style-name="P13"><text:span text:style-name="Strong_20_Emphasis">Svadhisthana (sakralna čakra)</text:span>: Oranžna barva, mantra "Vam".</text:p>
            </text:list-item>
            <text:list-item>
              <text:p text:style-name="P13"><text:span text:style-name="Strong_20_Emphasis">Manipura (sončni pleksus)</text:span>: Rumena barva, mantra "Ram".</text:p>
            </text:list-item>
            <text:list-item>
              <text:p text:style-name="P13"><text:span text:style-name="Strong_20_Emphasis">Anahata (srčna čakra)</text:span>: Zelena barva, mantra "Yam".</text:p>
            </text:list-item>
            <text:list-item>
              <text:p text:style-name="P13"><text:span text:style-name="Strong_20_Emphasis">Vishuddha (grlena čakra)</text:span>: Modra barva, mantra "Ham".</text:p>
            </text:list-item>
            <text:list-item>
              <text:p text:style-name="P13"><text:span text:style-name="Strong_20_Emphasis">Ajna (tretje oko)</text:span>: Indigovo modra barva, mantra "Om".</text:p>
            </text:list-item>
            <text:list-item>
              <text:p text:style-name="P13"><text:span text:style-name="Strong_20_Emphasis">Sahasrara (kronska čakra)</text:span>: Vijolična ali bela barva, mantra "Ah".</text:p>
            </text:list-item>
          </text:list>
        </text:list-item>
        <text:list-item>
          <text:p text:style-name="P7"><text:span text:style-name="Strong_20_Emphasis">Dihalne tehnike za pretok energije</text:span>: Uporabite tehnike dihanja, kot je <text:span text:style-name="Strong_20_Emphasis">Kundalini Kriya</text:span>, ki vključujejo počasno dihanje skozi nos, da povečate pretok energije skozi telo. Pomembno je, da se z vsakim vdihom povežete z višjo vibracijo in energijo, ki teče skozi vas.</text:p>
        </text:list-item>
      </text:list>
      <text:h text:style-name="Heading_20_3" text:outline-level="3">5. <text:span text:style-name="Strong_20_Emphasis">Četrta faza: Duševna in telesna transformacija</text:span></text:h>
      <text:p text:style-name="Text_20_body">Ko Kundalini energija doseže svojo najvišjo točko, se začne integracija te energije v vsakdanje življenje.</text:p>
      <text:list xml:id="list910957340055856744" text:style-name="L11">
        <text:list-item>
          <text:p text:style-name="P8"><text:span text:style-name="Strong_20_Emphasis">Obvladovanje čustev</text:span>: Kundalini meditacija vam lahko pomaga pri odpravljanju blokad, strahov in čustvenih preprek. Ko energija teče skozi telo, bo morda izzvala globoko čustveno sprostitev, kot so žalost, jeza ali veselje. Ta proces čiščenja je del duhovnega preobražanja.</text:p>
        </text:list-item>
        <text:list-item>
          <text:p text:style-name="P8"><text:span text:style-name="Strong_20_Emphasis">Povezava z višjim jazom</text:span>: Ko se Kundalini dvigne skozi vse čakre, boste morda začutili <text:soft-page-break/>povečano povezanost s svojo dušo in širšo zavestjo. To stanje je opisano kot <text:span text:style-name="Strong_20_Emphasis">samadhi</text:span> ali stanje popolne povezanosti z vesoljem in izvorno energijo.</text:p>
        </text:list-item>
      </text:list>
      <text:h text:style-name="Heading_20_3" text:outline-level="3">6. <text:span text:style-name="Strong_20_Emphasis">Zaključek prakse: Zemljevanje in umirjanje</text:span></text:h>
      <text:p text:style-name="Text_20_body">Po zaključeni seansi dvigovanja Kundalini energije je zelo pomembno, da se umirimo in "zazenimo" energijo, da preprečimo, da bi se prekomerno nabirala ali povzročala nelagodje.</text:p>
      <text:list xml:id="list5509123227477083715" text:style-name="L12">
        <text:list-item>
          <text:p text:style-name="P9"><text:span text:style-name="Strong_20_Emphasis">Meditacija za zemljitev</text:span>: Sedite tiho, osredotočite se na svojo korensko čakro in predstavljajte si, kako se energija vrača v zemljo. Lahko uporabite tudi tehniko dihanja z ozaveščanjem telesa, ki pomaga umiriti pretok energije.</text:p>
        </text:list-item>
        <text:list-item>
          <text:p text:style-name="P9"><text:span text:style-name="Strong_20_Emphasis">Hidracija in sprostitev</text:span>: Pijte vodo in si vzemite čas za sprostitev, da bi omogočili energiji, da se integrira v vaše fizično in čustveno telo.</text:p>
        </text:list-item>
      </text:list>
      <text:p text:style-name="Text_20_body">Praksa Kundalini Tantrične meditacije je proces, ki zahteva osredotočenost in predanost. Možno je, da boste na poti doživeli močne telesne ali čustvene reakcije, zato je pomembno, da vedno izvajate te tehnike z upoštevanjem lastnih meja in z vodstvom izkušenega učitelja.</text:p>
      <text:list xml:id="list4478152444352382223" text:style-name="L13">
        <text:list-item>
          <text:p text:style-name="P10">Delo z ljudmi v kontekstu tantričnih in duhovnih praks, kot je <text:span text:style-name="Strong_20_Emphasis">Kundalini Tantra</text:span>, zahteva globoko spoštovanje, potrpežljivost in sposobnost prepoznavanja ter usmerjanja energij, ki se pretakajo med posamezniki. Vključuje razumevanje čustvenih, energetskih in duhovnih potrebščin drugih ter sposobnost ustvarjanja varnega prostora za rast in preobrazbo.</text:p>
          <text:p text:style-name="P10">Tu so podrobni koraki za učinkovito delo z ljudmi, bodisi kot učitelj, svetovalec, terapevt ali vodja v duhovnih praksah:</text:p>
          <text:list>
            <text:list-item>
              <text:list>
                <text:list-header>
                  <text:h text:style-name="P17" text:outline-level="3">1. <text:span text:style-name="Strong_20_Emphasis">Vzpostavitev zaupanja in spoštovanja</text:span></text:h>
                </text:list-header>
              </text:list>
            </text:list-item>
          </text:list>
          <text:p text:style-name="P10">Pred začetkom vsakega dela z ljudmi, še posebej v duhovnem ali tantričnem kontekstu, je ključno ustvariti prostor zaupanja in spoštovanja. Ljudje se odprejo samo, če se počutijo varno in sprejeto.</text:p>
          <text:list text:continue-numbering="true">
            <text:list-item>
              <text:p text:style-name="P10"><text:span text:style-name="Strong_20_Emphasis">Aktivno poslušanje</text:span>: Bodite pozorni na to, kar ljudje govorijo, in ne samo na besede. Poslušajte njihove občutke, čustva in telo. Poslušanje pomeni biti popolnoma prisoten v trenutku in omogočiti ljudem, da se izrazijo brez sodbe.</text:p>
            </text:list-item>
            <text:list-item>
              <text:p text:style-name="P10"><text:span text:style-name="Strong_20_Emphasis">Empatija</text:span>: Pokažite iskreno sočutje do njihovih izkušenj. Ljudje pogosto iščejo nekoga, ki jih razume in sprejema brez obsojanja.</text:p>
            </text:list-item>
            <text:list-item>
              <text:p text:style-name="P10"><text:span text:style-name="Strong_20_Emphasis">Jasna komunikacija</text:span>: Pri delu z ljudmi je pomembno, da je komunikacija jasna in odprta. Pojasnite svoja dejanja, zakaj izvajate določene tehnike ali prakse, in kako bodo te vplivale na njihov razvoj.</text:p>
              <text:list>
                <text:list-header>
                  <text:h text:style-name="P17" text:outline-level="3">2. <text:span text:style-name="Strong_20_Emphasis">Ustvarjanje varnega prostora</text:span></text:h>
                </text:list-header>
              </text:list>
            </text:list-item>
          </text:list>
          <text:p text:style-name="P10">Varno okolje je osnovna osnova za vse duhovne ali terapevtske prakse. To velja še posebej v tantričnem delu, kjer je odprtost in ranljivost ključna.</text:p>
          <text:list text:continue-numbering="true">
            <text:list-item>
              <text:p text:style-name="P10"><text:span text:style-name="Strong_20_Emphasis">Fizična varnost</text:span>: Poskrbite za udoben prostor, kjer se ljudje počutijo fizično varno. Lahko vključuje blazine, odeje, mehke luči in mirne zvoke, da ustvarite umirjeno vzdušje.</text:p>
            </text:list-item>
            <text:list-item>
              <text:p text:style-name="P10"><text:span text:style-name="Strong_20_Emphasis">Energetska varnost</text:span>: Poskrbite, da je prostor zaščiten pred negativnimi energijami. To lahko vključuje preproste prakse, kot so vizualizacija svetlobne zaščite, uporaba kristalov ali ognjemetov, da ustvarite energetsko zaščito.</text:p>
            </text:list-item>
            <text:list-item>
              <text:p text:style-name="P10"><text:span text:style-name="Strong_20_Emphasis">Emocionalna varnost</text:span>: Spodbujajte odprtost, vendar tudi jasno postavite meje, da <text:soft-page-break/>ljudje vedo, kje se končajo njihovi občutki in kje se začnejo meje drugih. Povejte, da je vsak prostor zasnovan tako, da omogoča svobodno izražanje, vendar brez pretirane obremenitve drugih.</text:p>
              <text:list>
                <text:list-header>
                  <text:h text:style-name="P17" text:outline-level="3">3. <text:span text:style-name="Strong_20_Emphasis">Prilagoditev pristopa posamezniku</text:span></text:h>
                </text:list-header>
              </text:list>
            </text:list-item>
          </text:list>
          <text:p text:style-name="P10">Vsaka oseba je edinstvena, zato bo pristop k duhovnemu delu z ljudmi vedno odvisen od posameznikovih potrebščin, čustvenega stanja in priprave na spremembe. Prilagodite svojo prakso glede na specifične okoliščine in energijo osebe.</text:p>
          <text:list text:continue-numbering="true">
            <text:list-item>
              <text:p text:style-name="P10"><text:span text:style-name="Strong_20_Emphasis">Intuicija in opazovanje</text:span>: Uporabite svojo intuicijo, da prepoznate, katere tehnike bodo najbolj koristile posamezniku. Pozorno spremljajte telesne in čustvene odzive ter ustrezno prilagodite prakso.</text:p>
            </text:list-item>
            <text:list-item>
              <text:p text:style-name="P10"><text:span text:style-name="Strong_20_Emphasis">Poglobljen pogovor</text:span>: Pred začetkom dela se lahko pogovorite z osebo, da prepoznate njene želje, cilje in morebitne strahove ali blokade. To bo pripomoglo k oblikovanju osebnega pristopa.</text:p>
            </text:list-item>
            <text:list-item>
              <text:p text:style-name="P10"><text:span text:style-name="Strong_20_Emphasis">Uporaba različnih tehnik</text:span>: Odvisno od potreb uporabite različne tehnike, kot so:</text:p>
              <text:list>
                <text:list-item>
                  <text:p text:style-name="P14"><text:span text:style-name="Strong_20_Emphasis">Meditacija</text:span>: Poglobljene meditacije za sprostitev in povezovanje z višjo energijo.</text:p>
                </text:list-item>
                <text:list-item>
                  <text:p text:style-name="P14"><text:span text:style-name="Strong_20_Emphasis">Pranayama (dihalne tehnike)</text:span>: Pomaga pri usmerjanju energij in sproščanju blokad v telesu.</text:p>
                </text:list-item>
                <text:list-item>
                  <text:p text:style-name="P14"><text:span text:style-name="Strong_20_Emphasis">Joga</text:span>: Pozdravi telo in aktivira energijske centre.</text:p>
                </text:list-item>
                <text:list-item>
                  <text:p text:style-name="P10"><text:span text:style-name="Strong_20_Emphasis">Mantra in zvok</text:span>: Povezovanje z zvokom, ki pomaga pri sproščanju in uravnoteženju energije.</text:p>
                  <text:h text:style-name="P17" text:outline-level="3">4. <text:span text:style-name="Strong_20_Emphasis">Usklajevanje in usmerjanje energije</text:span></text:h>
                </text:list-item>
              </text:list>
            </text:list-item>
          </text:list>
          <text:p text:style-name="P10">Pomemben del tantričnega dela je usklajevanje in usmerjanje energije, da omogočimo fizično in duhovno preobrazbo. Ko delate z ljudmi, pogosto pride do izmenjave energij, ki lahko povzroči tako pozitiven kot negativen vpliv, če ni pravilno usmerjena.</text:p>
          <text:list text:continue-numbering="true">
            <text:list-item>
              <text:p text:style-name="P10"><text:span text:style-name="Strong_20_Emphasis">Povezava z energijo osebe</text:span>: Povežite se z energijo druge osebe in začnite z zaznavanjem njenega energetskega polja. To lahko storite skozi meditacijo ali fizični stik, če je to potrebno (na primer pri masažah ali delu z energijskimi točkami).</text:p>
            </text:list-item>
            <text:list-item>
              <text:p text:style-name="P10"><text:span text:style-name="Strong_20_Emphasis">Delo z energijskimi centri</text:span>: Pomagajte posamezniku pri usklajevanju njegovih čakr, kar lahko vključuje usmerjanje svetlobe, zvoka ali drugih tehnik, da bi sprostili blokade in omogočili nemoten pretok energije.</text:p>
            </text:list-item>
            <text:list-item>
              <text:p text:style-name="P10"><text:span text:style-name="Strong_20_Emphasis">Svetlobna in temna energija</text:span>: Včasih boste morali delati z obema stranema energij – svetlo in temno. Pomembno je, da bodite previdni pri ravnanju z temnimi energijami, saj so lahko intenzivne. Včasih se osebe soočajo z nepredelanimi travmami ali negativnimi energijami, ki jih je treba sprostiti, vendar to zahteva posebno pozornost.</text:p>
              <text:list>
                <text:list-header>
                  <text:h text:style-name="P17" text:outline-level="3">5. <text:span text:style-name="Strong_20_Emphasis">Spodbujanje duhovne rasti in preobrazbe</text:span></text:h>
                </text:list-header>
              </text:list>
            </text:list-item>
          </text:list>
          <text:p text:style-name="P10">Ko oseba začne sprejemati svoje blokade in postaja bolj povezana s svojo notranjo energijo, bo začela doživljati notranjo preobrazbo. Kot vodja ali mentor lahko pomagate tej preobrazbi s spodbujanjem samozavedanja in samospoštovanja.</text:p>
          <text:list text:continue-numbering="true">
            <text:list-item>
              <text:p text:style-name="P10"><text:span text:style-name="Strong_20_Emphasis">Refleksija in introspekcija</text:span>: Pomagajte osebi pri prepoznavanju njihovih vzorcev mišljenja, čustvovanja in ravnanja. To lahko vključuje deljenje vpogledov, ki se pojavijo med seanso, in spodbujanje osebe, da razmisli o teh spoznanjih v svojem <text:soft-page-break/>vsakdanjem življenju.</text:p>
            </text:list-item>
            <text:list-item>
              <text:p text:style-name="P10"><text:span text:style-name="Strong_20_Emphasis">Duhovni napredek</text:span>: Pomagajte osebi prepoznati napredek na njeni poti. To lahko vključuje pogovore o njihovih notranjih spremembah, mislih, čustvih in energijah ter kako jih te spremembe podpirajo pri rasti.</text:p>
            </text:list-item>
            <text:list-item>
              <text:p text:style-name="P10"><text:span text:style-name="Strong_20_Emphasis">Priporočila za samostojno prakso</text:span>: Da bi okrepili spremembe in napredek, priporočite osebi, naj nadaljuje z osebnimi praksami, kot so meditacija, pisanje dnevnika ali izvajanje joge, da bi utrdili naučene tehnike in izboljšali svojo energijo.</text:p>
              <text:list>
                <text:list-header>
                  <text:h text:style-name="P17" text:outline-level="3">6. <text:span text:style-name="Strong_20_Emphasis">Ohranjanje ravnotežja in zaključno delo</text:span></text:h>
                </text:list-header>
              </text:list>
            </text:list-item>
          </text:list>
          <text:p text:style-name="P10">Po zaključku dela z ljudmi je zelo pomembno, da oba, tako tisti, ki vodi seanso kot tisti, ki jo sprejema, poskrbita za svoje ravnotežje.</text:p>
          <text:list text:continue-numbering="true">
            <text:list-item>
              <text:p text:style-name="P10"><text:span text:style-name="Strong_20_Emphasis">Zemljevanje in umiritev</text:span>: Pomagajte osebi, da se umiri in vrne v svoje telo ter poveže z zemljo. To je ključnega pomena, da bi se energija pravilno integrirala in da bi oseba občutila stabilnost.</text:p>
            </text:list-item>
            <text:list-item>
              <text:p text:style-name="P10"><text:span text:style-name="Strong_20_Emphasis">Pohvala in podpora</text:span>: Pokažite spoštovanje do napora, ki ga je oseba vložila v svojo prakso. Pohvala in spodbuda pomagata k utrditvi pozitivnih sprememb.</text:p>
            </text:list-item>
            <text:list-item>
              <text:p text:style-name="P10"><text:span text:style-name="Strong_20_Emphasis">Upravljanje z energijo</text:span>: Poskrbite, da boste ob koncu prakse "očistili" energijo in vzpostavili ravnotežje tako v sebi kot v prostoru. Lahko uporabite tehnike, kot so čiščenje prostora s kadilom, vizualizacija svetlobe ali fizična gibanja.</text:p>
              <text:list>
                <text:list-header>
                  <text:h text:style-name="P17" text:outline-level="3">Zaključek</text:h>
                </text:list-header>
              </text:list>
            </text:list-item>
          </text:list>
          <text:p text:style-name="P10">Delo z ljudmi v tantričnem ali duhovnem kontekstu je globoko osebno in zahteva veliko empatije, razumevanja ter potrpežljivosti. Učinkovito vodenje vključuje sposobnost, da pomagate drugim prepoznati in sprostiti blokade, povečati zavedanje o svojih energijah in omogočiti njihovo duhovno preobrazbo na varen in konstruktiven način.</text:p>
        </text:list-item>
      </text:list>
      <text:p text:style-name="Text_20_body">Delo po čakrah je praksa, ki vključuje delo z energetskimi centri v telesu, ki so znani kot <text:span text:style-name="Strong_20_Emphasis">čakre</text:span>. Vsaka čakra je povezana z različnimi telesnimi, čustvenimi in duhovnimi vidiki našega življenja. Ko so čakre uravnotežene in odprte, energija lahko nemoteno teče skozi telo, kar omogoča zdravje, harmonijo in duhovno rast. Če pa so čakre blokirane ali neuravnotežene, to lahko vodi do telesnih bolezni, čustvenih težav ali duhovnih izzivov.</text:p>
      <text:list xml:id="list1733165188142439925" text:style-name="L14">
        <text:list-item>
          <text:list>
            <text:list-item>
              <text:list>
                <text:list-header>
                  <text:h text:style-name="P18" text:outline-level="3">1. <text:span text:style-name="Strong_20_Emphasis">Muladhara (Korenska čakra)</text:span></text:h>
                </text:list-header>
              </text:list>
            </text:list-item>
            <text:list-item>
              <text:p text:style-name="P15"><text:span text:style-name="Strong_20_Emphasis">Lokacija</text:span>: Na dnu hrbtenice, v predelu perineuma.</text:p>
            </text:list-item>
            <text:list-item>
              <text:p text:style-name="P15"><text:span text:style-name="Strong_20_Emphasis">Barva</text:span>: Rdeča</text:p>
            </text:list-item>
            <text:list-item>
              <text:p text:style-name="P15"><text:span text:style-name="Strong_20_Emphasis">Element</text:span>: Zemlja</text:p>
            </text:list-item>
            <text:list-item>
              <text:p text:style-name="P15"><text:span text:style-name="Strong_20_Emphasis">Funkcija</text:span>: Muladhara čakra je povezana s temeljnimi življenjskimi potrebščinami, kot so varnost, stabilnost, preživetje, zdravje in materialna varnost. To je tudi čakra, ki nas povezuje z našo telesnostjo in svetom okoli nas.</text:p>
            </text:list-item>
            <text:list-item>
              <text:p text:style-name="P15"><text:span text:style-name="Strong_20_Emphasis">Težave pri blokadi</text:span>: Čustvene težave, kot so strah, negotovost, finančne skrbi, občutek, da nismo povezani s svetom ali imamo težave pri zagotavljanju osnovnih potrebščin.</text:p>
            </text:list-item>
            <text:list-item>
              <text:p text:style-name="P15"><text:span text:style-name="Strong_20_Emphasis">Kako uravnotežiti</text:span>:</text:p>
              <text:list>
                <text:list-item>
                  <text:p text:style-name="P15"><text:span text:style-name="Strong_20_Emphasis">Dihalne vaje</text:span>: Osredotočite se na globoko dihanje, ki aktivira korensko čakro.</text:p>
                </text:list-item>
                <text:list-item>
                  <text:p text:style-name="P15"><text:span text:style-name="Strong_20_Emphasis">Joga</text:span>: Položaji, ki vas povežejo z zemljo, kot so <text:span text:style-name="Strong_20_Emphasis">položaj drevesa (Vrksasana)</text:span>, <text:span text:style-name="Strong_20_Emphasis">položaj gora (Tadasana)</text:span>, in <text:span text:style-name="Strong_20_Emphasis">položaj boja (Virabhadrasana)</text:span>.</text:p>
                </text:list-item>
                <text:list-item>
                  <text:p text:style-name="P11"><text:span text:style-name="Strong_20_Emphasis">Vizualizacija</text:span>: Predstavljajte si rdečo svetlobo, ki seva iz dna hrbtenice in se <text:soft-page-break/>širi skozi celo telo.</text:p>
                  <text:h text:style-name="P18" text:outline-level="3">2. <text:span text:style-name="Strong_20_Emphasis">Svadhisthana (Sakralna čakra)</text:span></text:h>
                </text:list-item>
              </text:list>
            </text:list-item>
            <text:list-item>
              <text:p text:style-name="P15"><text:span text:style-name="Strong_20_Emphasis">Lokacija</text:span>: V predelu spodnjega trebuha, približno dva prsta pod popkom.</text:p>
            </text:list-item>
            <text:list-item>
              <text:p text:style-name="P15"><text:span text:style-name="Strong_20_Emphasis">Barva</text:span>: Oranžna</text:p>
            </text:list-item>
            <text:list-item>
              <text:p text:style-name="P15"><text:span text:style-name="Strong_20_Emphasis">Element</text:span>: Voda</text:p>
            </text:list-item>
            <text:list-item>
              <text:p text:style-name="P15"><text:span text:style-name="Strong_20_Emphasis">Funkcija</text:span>: Svadhisthana čakra je povezana z našimi čustvi, kreativnostjo, spolnostjo, odnosom do drugih ljudi in sposobnostjo izražanja čustev.</text:p>
            </text:list-item>
            <text:list-item>
              <text:p text:style-name="P15"><text:span text:style-name="Strong_20_Emphasis">Težave pri blokadi</text:span>: Blokada te čakre lahko povzroči težave v odnosih, spolnosti, kreativnosti, pa tudi čustvene pretrese ali potlačene občutke.</text:p>
            </text:list-item>
            <text:list-item>
              <text:p text:style-name="P15"><text:span text:style-name="Strong_20_Emphasis">Kako uravnotežiti</text:span>:</text:p>
              <text:list>
                <text:list-item>
                  <text:p text:style-name="P15"><text:span text:style-name="Strong_20_Emphasis">Dihalne vaje</text:span>: Osredotočite se na dihanje v spodnji del trebuha, pri čemer aktivirate energijo v tej regiji.</text:p>
                </text:list-item>
                <text:list-item>
                  <text:p text:style-name="P15"><text:span text:style-name="Strong_20_Emphasis">Joga</text:span>: Položaji, ki odpirajo boke in spodnji del trebuha, kot so <text:span text:style-name="Strong_20_Emphasis">položaj kobre (Bhujangasana)</text:span>, <text:span text:style-name="Strong_20_Emphasis">položaj goloba (Eka Pada Rajakapotasana)</text:span>.</text:p>
                </text:list-item>
                <text:list-item>
                  <text:p text:style-name="P11"><text:span text:style-name="Strong_20_Emphasis">Vizualizacija</text:span>: Predstavljajte si oranžno svetlobo, ki seva iz območja pod popkom in osvobaja vaša čustva.</text:p>
                  <text:h text:style-name="P18" text:outline-level="3">3. <text:span text:style-name="Strong_20_Emphasis">Manipura (Sončni pleksus)</text:span></text:h>
                </text:list-item>
              </text:list>
            </text:list-item>
            <text:list-item>
              <text:p text:style-name="P15"><text:span text:style-name="Strong_20_Emphasis">Lokacija</text:span>: V predelu zgornjega trebuha, nekoliko nad popkom.</text:p>
            </text:list-item>
            <text:list-item>
              <text:p text:style-name="P15"><text:span text:style-name="Strong_20_Emphasis">Barva</text:span>: Rumena</text:p>
            </text:list-item>
            <text:list-item>
              <text:p text:style-name="P15"><text:span text:style-name="Strong_20_Emphasis">Element</text:span>: Ogenj</text:p>
            </text:list-item>
            <text:list-item>
              <text:p text:style-name="P15"><text:span text:style-name="Strong_20_Emphasis">Funkcija</text:span>: Manipura čakra je povezana z našo osebno močjo, samozavestjo, voljo in sposobnostjo, da sprejemamo odločitve. Ta čakra je ključna za naš občutek lastne vrednosti.</text:p>
            </text:list-item>
            <text:list-item>
              <text:p text:style-name="P15"><text:span text:style-name="Strong_20_Emphasis">Težave pri blokadi</text:span>: Blokada te čakre se lahko kaže kot pomanjkanje samozavesti, težave z motivacijo, napadi panike, nesposobnost postaviti se zase ali težave v odnosih z drugimi.</text:p>
            </text:list-item>
            <text:list-item>
              <text:p text:style-name="P15"><text:span text:style-name="Strong_20_Emphasis">Kako uravnotežiti</text:span>:</text:p>
              <text:list>
                <text:list-item>
                  <text:p text:style-name="P15"><text:span text:style-name="Strong_20_Emphasis">Dihalne vaje</text:span>: Uporabite tehnike kot je <text:span text:style-name="Strong_20_Emphasis">Kapalbhati pranayama</text:span> (hitro dihanje), ki pomaga spodbuditi energijo.</text:p>
                </text:list-item>
                <text:list-item>
                  <text:p text:style-name="P15"><text:span text:style-name="Strong_20_Emphasis">Joga</text:span>: Asane, ki aktivirajo trebušne mišice, kot so <text:span text:style-name="Strong_20_Emphasis">položaj broda (Navasana)</text:span> in <text:span text:style-name="Strong_20_Emphasis">položaj lokomotive (Dhanurasana)</text:span>.</text:p>
                </text:list-item>
                <text:list-item>
                  <text:p text:style-name="P11"><text:span text:style-name="Strong_20_Emphasis">Vizualizacija</text:span>: Predstavljajte si svetlo rumeno svetlobo v predelu trebuha, ki povečuje vašo notranjo moč.</text:p>
                  <text:h text:style-name="P18" text:outline-level="3">4. <text:span text:style-name="Strong_20_Emphasis">Anahata (Srčna čakra)</text:span></text:h>
                </text:list-item>
              </text:list>
            </text:list-item>
            <text:list-item>
              <text:p text:style-name="P15"><text:span text:style-name="Strong_20_Emphasis">Lokacija</text:span>: V predelu prsnega koša, v središču prsnega koša.</text:p>
            </text:list-item>
            <text:list-item>
              <text:p text:style-name="P15"><text:span text:style-name="Strong_20_Emphasis">Barva</text:span>: Zelena</text:p>
            </text:list-item>
            <text:list-item>
              <text:p text:style-name="P15"><text:span text:style-name="Strong_20_Emphasis">Element</text:span>: Zrak</text:p>
            </text:list-item>
            <text:list-item>
              <text:p text:style-name="P15"><text:span text:style-name="Strong_20_Emphasis">Funkcija</text:span>: Anahata čakra je povezana z ljubeznijo, sočutjem, empatijo in sposobnostjo povezovanja z drugimi. To je center našega čustvenega in ljubečega izraza.</text:p>
            </text:list-item>
            <text:list-item>
              <text:p text:style-name="P15"><text:span text:style-name="Strong_20_Emphasis">Težave pri blokadi</text:span>: Ko je srčna čakra blokirana, se lahko pojavijo težave v odnosih, nezmožnost odpuščanja, občutek osamljenosti, tesnobe ali nesprejemanja sebe in drugih.</text:p>
            </text:list-item>
            <text:list-item>
              <text:p text:style-name="P15"><text:span text:style-name="Strong_20_Emphasis">Kako uravnotežiti</text:span>:</text:p>
              <text:list>
                <text:list-item>
                  <text:p text:style-name="P15"><text:soft-page-break/><text:span text:style-name="Strong_20_Emphasis">Dihalne vaje</text:span>: Osredotočite se na dihanje skozi srčno čakro in dovolite, da se občutki ljubezni in sočutja razširijo skozi telo.</text:p>
                </text:list-item>
                <text:list-item>
                  <text:p text:style-name="P15"><text:span text:style-name="Strong_20_Emphasis">Joga</text:span>: Asane, ki odpirajo prsni koš, kot so <text:span text:style-name="Strong_20_Emphasis">položaj mostu (Setu Bandhasana)</text:span>, <text:span text:style-name="Strong_20_Emphasis">položaj kobilice (Ustrasana)</text:span>.</text:p>
                </text:list-item>
                <text:list-item>
                  <text:p text:style-name="P11"><text:span text:style-name="Strong_20_Emphasis">Vizualizacija</text:span>: Predstavljajte si zeleno svetlobo, ki se širi iz območja srca in napolni vaše telo z ljubeznijo.</text:p>
                  <text:h text:style-name="P18" text:outline-level="3">5. <text:span text:style-name="Strong_20_Emphasis">Vishuddha (Grlena čakra)</text:span></text:h>
                </text:list-item>
              </text:list>
            </text:list-item>
            <text:list-item>
              <text:p text:style-name="P15"><text:span text:style-name="Strong_20_Emphasis">Lokacija</text:span>: V predelu grla.</text:p>
            </text:list-item>
            <text:list-item>
              <text:p text:style-name="P15"><text:span text:style-name="Strong_20_Emphasis">Barva</text:span>: Modra</text:p>
            </text:list-item>
            <text:list-item>
              <text:p text:style-name="P15"><text:span text:style-name="Strong_20_Emphasis">Element</text:span>: Ether (prostor)</text:p>
            </text:list-item>
            <text:list-item>
              <text:p text:style-name="P15"><text:span text:style-name="Strong_20_Emphasis">Funkcija</text:span>: Vishuddha čakra je povezana z našo sposobnostjo izražanja sebe, tako verbalno kot neverbalno. Ta čakra omogoča komunikacijo, kreativnost in resnično izražanje.</text:p>
            </text:list-item>
            <text:list-item>
              <text:p text:style-name="P15"><text:span text:style-name="Strong_20_Emphasis">Težave pri blokadi</text:span>: Blokada te čakre lahko povzroči težave pri izražanju, strah pred govorenjem, zadržane misli ali celo fizične težave z grlom.</text:p>
            </text:list-item>
            <text:list-item>
              <text:p text:style-name="P15"><text:span text:style-name="Strong_20_Emphasis">Kako uravnotežiti</text:span>:</text:p>
              <text:list>
                <text:list-item>
                  <text:p text:style-name="P15"><text:span text:style-name="Strong_20_Emphasis">Dihalne vaje</text:span>: Uporabite dihalne tehnike, ki vključujejo vibracije v grlu, kot je <text:span text:style-name="Strong_20_Emphasis">ujanje zvoka "ha" ali "sa"</text:span>.</text:p>
                </text:list-item>
                <text:list-item>
                  <text:p text:style-name="P15"><text:span text:style-name="Strong_20_Emphasis">Joga</text:span>: Asane, ki odpirajo grlo, kot so <text:span text:style-name="Strong_20_Emphasis">položaj krave (Bitilasana)</text:span> in <text:span text:style-name="Strong_20_Emphasis">položaj svetega sedišča (Sukhasana)</text:span> s poudarkom na dihanju skozi grlo.</text:p>
                </text:list-item>
                <text:list-item>
                  <text:p text:style-name="P11"><text:span text:style-name="Strong_20_Emphasis">Vizualizacija</text:span>: Predstavljajte si modro svetlobo, ki preplavi grlo in omogoči prost pretok energije za izražanje.</text:p>
                  <text:h text:style-name="P18" text:outline-level="3">6. <text:span text:style-name="Strong_20_Emphasis">Ajna (Tretje oko)</text:span></text:h>
                </text:list-item>
              </text:list>
            </text:list-item>
            <text:list-item>
              <text:p text:style-name="P15"><text:span text:style-name="Strong_20_Emphasis">Lokacija</text:span>: Med obrvmi, nekoliko nad mostom nosa.</text:p>
            </text:list-item>
            <text:list-item>
              <text:p text:style-name="P15"><text:span text:style-name="Strong_20_Emphasis">Barva</text:span>: Indigova modra</text:p>
            </text:list-item>
            <text:list-item>
              <text:p text:style-name="P15"><text:span text:style-name="Strong_20_Emphasis">Element</text:span>: Svetloba</text:p>
            </text:list-item>
            <text:list-item>
              <text:p text:style-name="P15"><text:span text:style-name="Strong_20_Emphasis">Funkcija</text:span>: Ajna čakra je povezana z intuicijo, notranjim znanjem, duhovno prepoznavnostjo in jasnovidnostjo. To je center za notranji vpogled in sposobnost, da vidimo globlji pomen v življenju.</text:p>
            </text:list-item>
            <text:list-item>
              <text:p text:style-name="P15"><text:span text:style-name="Strong_20_Emphasis">Težave pri blokadi</text:span>: Ko je čakra blokirana, se lahko pojavijo težave z intuicijo, duhovno iskanje, pomanjkanje jasnosti ali napačno razumevanje.</text:p>
            </text:list-item>
            <text:list-item>
              <text:p text:style-name="P15"><text:span text:style-name="Strong_20_Emphasis">Kako uravnotežiti</text:span>:</text:p>
              <text:list>
                <text:list-item>
                  <text:p text:style-name="P15"><text:span text:style-name="Strong_20_Emphasis">Dihalne vaje</text:span>: Pranayama z osredotočenostjo na čelo, kot je <text:span text:style-name="Strong_20_Emphasis">pranayama s sklopljenimi očmi</text:span>.</text:p>
                </text:list-item>
                <text:list-item>
                  <text:p text:style-name="P15"><text:span text:style-name="Strong_20_Emphasis">Joga</text:span>: Asane, kot so <text:span text:style-name="Strong_20_Emphasis">položaj otroka (Balasana)</text:span>, <text:span text:style-name="Strong_20_Emphasis">položaj sedla (Sukhasana)</text:span>, ki pomagajo pri sprostitvi uma.</text:p>
                </text:list-item>
                <text:list-item>
                  <text:p text:style-name="P11"><text:span text:style-name="Strong_20_Emphasis">Vizualizacija</text:span>: Predstavljajte si globoko indigo modro svetlobo, ki prihaja iz tretjega očesa in vam pomaga povečati jasnost.</text:p>
                  <text:h text:style-name="P18" text:outline-level="3">7. <text:span text:style-name="Strong_20_Emphasis">Sahasrara (Kronska čakra)</text:span></text:h>
                </text:list-item>
              </text:list>
            </text:list-item>
            <text:list-item>
              <text:p text:style-name="P15"><text:span text:style-name="Strong_20_Emphasis">Lokacija</text:span>: Na vrhu glave.</text:p>
            </text:list-item>
            <text:list-item>
              <text:p text:style-name="P15"><text:span text:style-name="Strong_20_Emphasis">Barva</text:span>: Vijolična ali bela</text:p>
            </text:list-item>
            <text:list-item>
              <text:p text:style-name="P15"><text:span text:style-name="Strong_20_Emphasis">Element</text:span>: Univerzalna zavest</text:p>
            </text:list-item>
            <text:list-item>
              <text:p text:style-name="P15"><text:span text:style-name="Strong_20_Emphasis">Funkcija</text:span>: Sahasrara čakra je povezana z duhovnim povezovanjem z univerzumom, višjim jazom, božansko zavestjo. To je vrata v zavedanje o celovitosti in povezanosti <text:soft-page-break/>z vsemi stvarmi.</text:p>
            </text:list-item>
            <text:list-item>
              <text:p text:style-name="P15"><text:span text:style-name="Strong_20_Emphasis">Težave pri blokadi</text:span>: Ko je ta čakra blokirana, se lahko pojavijo občutki odtujenosti, pomanjkanje smiselnosti v življenju, občutek brezciljnosti.</text:p>
            </text:list-item>
            <text:list-item>
              <text:p text:style-name="P15"><text:span text:style-name="Strong_20_Emphasis">Kako uravnotežiti</text:span>:</text:p>
              <text:list>
                <text:list-item>
                  <text:p text:style-name="P15"><text:span text:style-name="Strong_20_Emphasis">Dihalne vaje</text:span>: Globoko meditativno dihanje, ki se osredotoča na povezovanje z višjo zavestjo.</text:p>
                </text:list-item>
                <text:list-item>
                  <text:p text:style-name="P15"><text:span text:style-name="Strong_20_Emphasis">Joga</text:span>: Asane, ki odpirajo vrh glave, kot je <text:span text:style-name="Strong_20_Emphasis">položaj glave na tleh (Sirsasana)</text:span>.</text:p>
                </text:list-item>
                <text:list-item>
                  <text:p text:style-name="P11"><text:span text:style-name="Strong_20_Emphasis">Vizualizacija</text:span>: Predstavljajte si belo ali vijolično svetlobo, ki prihaja iz vrha vaše glave in se povezuje z univerzalno energijo.</text:p>
                  <text:h text:style-name="P18" text:outline-level="3">Sklep:</text:h>
                </text:list-item>
              </text:list>
            </text:list-item>
          </text:list>
          <text:p text:style-name="P11">Delo po čakrah vključuje celostno obravnavo telesa, uma in duha, saj čakre niso le energetske točke, temveč tudi temeljne sfere, ki vplivajo na vse vidike našega življenja. Uravnoteženje teh energetskih centrov omogoča pretok vitalne energije, kar pripomore k fizičnemu zdravju, čustveni stabilnosti in duhovnemu razvoju</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OpenSymbol" svg:font-family="OpenSymbol"/>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sl" fo:country="SI"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sl" fo:country="SI"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Heading_20_6" style:display-name="Heading 6" style:family="paragraph" style:parent-style-name="Heading" style:next-style-name="Text_20_body" style:default-outline-level="6" style:list-style-name="" style:class="text">
      <style:text-properties style:font-name="Times New Roman" fo:font-size="7pt" fo:font-weight="bold" style:font-name-asian="SimSun" style:font-size-asian="7pt" style:font-weight-asian="bold" style:font-name-complex="Arial1" style:font-size-complex="7pt" style:font-weight-complex="bold"/>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SimSun" style:font-size-asian="14pt" style:font-weight-asian="bold" style:font-name-complex="Arial1" style:font-size-complex="14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Damir Šafarič</meta:initial-creator>
    <meta:creation-date>2025-02-04T00:03:10.99</meta:creation-date>
    <meta:document-statistic meta:table-count="0" meta:image-count="0" meta:object-count="0" meta:page-count="11" meta:paragraph-count="209" meta:word-count="4094" meta:character-count="27505"/>
    <dc:date>2025-02-04T00:18:04.18</dc:date>
    <dc:creator>Damir Šafarič</dc:creator>
    <meta:editing-duration>PT14M55S</meta:editing-duration>
    <meta:editing-cycles>1</meta:editing-cycles>
    <meta:generator>OpenOffice/4.1.13$Win32 OpenOffice.org_project/4113m1$Build-9810</meta:generator>
  </office:meta>
</office:document-meta>
</file>