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Georgia" svg:font-family="Georgia, serif"/>
    <style:font-face style:name="OpenSymbol" svg:font-family="OpenSymbol"/>
    <style:font-face style:name="Tahoma1" svg:font-family="Tahoma"/>
    <style:font-face style:name="monospace" svg:font-family="monospace"/>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Standard" style:list-style-name="L1"/>
    <style:style style:name="P2" style:family="paragraph" style:parent-style-name="Standard">
      <style:text-properties fo:font-variant="normal" fo:text-transform="none" fo:color="#1c1c1c" style:font-name="Georgia" fo:font-size="14pt" fo:letter-spacing="normal" fo:font-style="normal" fo:font-weight="normal"/>
    </style:style>
    <style:style style:name="P3" style:family="paragraph" style:parent-style-name="Standard">
      <style:paragraph-properties fo:break-before="page"/>
    </style:style>
    <style:style style:name="P4" style:family="paragraph" style:parent-style-name="Text_20_body">
      <style:paragraph-properties fo:break-before="page"/>
      <style:text-properties style:font-name="Arial"/>
    </style:style>
    <style:style style:name="P5" style:family="paragraph" style:parent-style-name="Text_20_body">
      <style:text-properties style:font-name="Arial"/>
    </style:style>
    <style:style style:name="P6" style:family="paragraph" style:parent-style-name="Text_20_body">
      <style:text-properties style:font-name="Arial" fo:font-size="14pt" fo:font-weight="bold" style:font-size-asian="14pt" style:font-weight-asian="bold" style:font-size-complex="14pt" style:font-weight-complex="bold"/>
    </style:style>
    <style:style style:name="P7" style:family="paragraph" style:parent-style-name="Text_20_body" style:list-style-name="L10"/>
    <style:style style:name="P8" style:family="paragraph" style:parent-style-name="Text_20_body" style:list-style-name="L11"/>
    <style:style style:name="P9" style:family="paragraph" style:parent-style-name="Text_20_body" style:list-style-name="L12"/>
    <style:style style:name="P10" style:family="paragraph" style:parent-style-name="Text_20_body" style:list-style-name="L13"/>
    <style:style style:name="P11" style:family="paragraph" style:parent-style-name="Text_20_body" style:list-style-name="L14"/>
    <style:style style:name="P12" style:family="paragraph" style:parent-style-name="Text_20_body" style:list-style-name="L15"/>
    <style:style style:name="P13" style:family="paragraph" style:parent-style-name="Text_20_body" style:list-style-name="L16"/>
    <style:style style:name="P14" style:family="paragraph" style:parent-style-name="Text_20_body" style:list-style-name="L17"/>
    <style:style style:name="P15" style:family="paragraph" style:parent-style-name="Text_20_body">
      <style:text-properties fo:font-variant="normal" fo:text-transform="none" fo:color="#1c1c1c" style:font-name="Georgia" fo:font-size="14pt" fo:letter-spacing="normal" fo:font-style="normal" fo:font-weight="normal"/>
    </style:style>
    <style:style style:name="P16" style:family="paragraph" style:parent-style-name="Text_20_body">
      <style:text-properties fo:color="#1c1c1c"/>
    </style:style>
    <style:style style:name="P17" style:family="paragraph" style:parent-style-name="Text_20_body">
      <style:text-properties fo:color="#1c1c1c" style:font-name="Arial"/>
    </style:style>
    <style:style style:name="P18" style:family="paragraph" style:parent-style-name="Text_20_body">
      <style:paragraph-properties fo:orphans="2" fo:widows="2"/>
    </style:style>
    <style:style style:name="P19" style:family="paragraph" style:parent-style-name="Text_20_body" style:list-style-name="L18">
      <style:paragraph-properties fo:orphans="2" fo:widows="2"/>
    </style:style>
    <style:style style:name="P20" style:family="paragraph" style:parent-style-name="Text_20_body" style:list-style-name="L20"/>
    <style:style style:name="P21" style:family="paragraph" style:parent-style-name="Text_20_body" style:list-style-name="L21"/>
    <style:style style:name="P22" style:family="paragraph" style:parent-style-name="Text_20_body" style:list-style-name="L22"/>
    <style:style style:name="P23" style:family="paragraph" style:parent-style-name="Text_20_body" style:list-style-name="L23"/>
    <style:style style:name="P24" style:family="paragraph" style:parent-style-name="Text_20_body" style:list-style-name="L27"/>
    <style:style style:name="P25" style:family="paragraph" style:parent-style-name="Text_20_body" style:list-style-name="L28"/>
    <style:style style:name="P26" style:family="paragraph" style:parent-style-name="Text_20_body" style:list-style-name="L29"/>
    <style:style style:name="P27" style:family="paragraph" style:parent-style-name="Text_20_body" style:list-style-name="L30"/>
    <style:style style:name="P28" style:family="paragraph" style:parent-style-name="Text_20_body" style:list-style-name="L31"/>
    <style:style style:name="P29" style:family="paragraph" style:parent-style-name="Text_20_body" style:list-style-name="L32"/>
    <style:style style:name="P30" style:family="paragraph" style:parent-style-name="Text_20_body" style:list-style-name="L33"/>
    <style:style style:name="P31" style:family="paragraph" style:parent-style-name="Text_20_body" style:list-style-name="L34"/>
    <style:style style:name="P32" style:family="paragraph" style:parent-style-name="Text_20_body" style:list-style-name="L40"/>
    <style:style style:name="P33" style:family="paragraph" style:parent-style-name="Text_20_body" style:list-style-name="L41"/>
    <style:style style:name="P34" style:family="paragraph" style:parent-style-name="Text_20_body" style:list-style-name="L42"/>
    <style:style style:name="P35" style:family="paragraph" style:parent-style-name="Text_20_body" style:list-style-name="L43"/>
    <style:style style:name="P36" style:family="paragraph" style:parent-style-name="Text_20_body" style:list-style-name="L44"/>
    <style:style style:name="P37" style:family="paragraph" style:parent-style-name="Text_20_body" style:list-style-name="L45"/>
    <style:style style:name="P38" style:family="paragraph" style:parent-style-name="Text_20_body" style:list-style-name="L46"/>
    <style:style style:name="P39" style:family="paragraph" style:parent-style-name="Text_20_body" style:list-style-name="L49"/>
    <style:style style:name="P40" style:family="paragraph" style:parent-style-name="Text_20_body" style:list-style-name="L50"/>
    <style:style style:name="P41" style:family="paragraph" style:parent-style-name="Text_20_body" style:list-style-name="L51"/>
    <style:style style:name="P42" style:family="paragraph" style:parent-style-name="Text_20_body" style:list-style-name="L52"/>
    <style:style style:name="P43" style:family="paragraph" style:parent-style-name="Text_20_body" style:list-style-name="L53"/>
    <style:style style:name="P44" style:family="paragraph" style:parent-style-name="Text_20_body" style:list-style-name="L54"/>
    <style:style style:name="P45" style:family="paragraph" style:parent-style-name="Text_20_body" style:list-style-name="L55"/>
    <style:style style:name="P46" style:family="paragraph" style:parent-style-name="Text_20_body" style:list-style-name="L56"/>
    <style:style style:name="P47" style:family="paragraph" style:parent-style-name="Text_20_body" style:list-style-name="L57"/>
    <style:style style:name="P48" style:family="paragraph" style:parent-style-name="Text_20_body" style:list-style-name="L58"/>
    <style:style style:name="P49" style:family="paragraph" style:parent-style-name="Text_20_body" style:list-style-name="L59"/>
    <style:style style:name="P50" style:family="paragraph" style:parent-style-name="Text_20_body" style:list-style-name="L60"/>
    <style:style style:name="P51" style:family="paragraph" style:parent-style-name="Text_20_body" style:list-style-name="L61"/>
    <style:style style:name="P52" style:family="paragraph" style:parent-style-name="Text_20_body" style:list-style-name="L62"/>
    <style:style style:name="P53" style:family="paragraph" style:parent-style-name="Text_20_body" style:list-style-name="L63"/>
    <style:style style:name="P54" style:family="paragraph" style:parent-style-name="Text_20_body" style:list-style-name="L64"/>
    <style:style style:name="P55" style:family="paragraph" style:parent-style-name="Text_20_body" style:list-style-name="L65"/>
    <style:style style:name="P56" style:family="paragraph" style:parent-style-name="Text_20_body" style:list-style-name="L66"/>
    <style:style style:name="P57" style:family="paragraph" style:parent-style-name="Text_20_body" style:list-style-name="L67"/>
    <style:style style:name="P58" style:family="paragraph" style:parent-style-name="Text_20_body" style:list-style-name="L68"/>
    <style:style style:name="P59" style:family="paragraph" style:parent-style-name="Text_20_body" style:list-style-name="L69"/>
    <style:style style:name="P60" style:family="paragraph" style:parent-style-name="Text_20_body" style:list-style-name="L70">
      <style:text-properties style:font-name="Times New Roman" fo:font-size="12pt" fo:font-weight="bold" style:font-size-asian="12pt" style:font-weight-asian="bold" style:font-size-complex="12pt" style:font-weight-complex="bold"/>
    </style:style>
    <style:style style:name="P61" style:family="paragraph" style:parent-style-name="Text_20_body" style:list-style-name="L71">
      <style:text-properties style:font-name="Times New Roman" fo:font-size="12pt" fo:font-weight="bold" style:font-size-asian="12pt" style:font-weight-asian="bold" style:font-size-complex="12pt" style:font-weight-complex="bold"/>
    </style:style>
    <style:style style:name="P62" style:family="paragraph" style:parent-style-name="Text_20_body">
      <style:paragraph-properties fo:text-align="center" style:justify-single-word="false"/>
    </style:style>
    <style:style style:name="P63" style:family="paragraph" style:parent-style-name="Text_20_body">
      <style:paragraph-properties fo:text-align="start" style:justify-single-word="false" fo:orphans="2" fo:widows="2"/>
    </style:style>
    <style:style style:name="P64" style:family="paragraph" style:parent-style-name="Text_20_body" style:list-style-name="L72"/>
    <style:style style:name="P65" style:family="paragraph" style:parent-style-name="Text_20_body" style:list-style-name="L73"/>
    <style:style style:name="P66" style:family="paragraph" style:parent-style-name="Text_20_body" style:list-style-name="L74"/>
    <style:style style:name="P67" style:family="paragraph" style:parent-style-name="Text_20_body" style:list-style-name="L75"/>
    <style:style style:name="P68" style:family="paragraph" style:parent-style-name="Text_20_body" style:list-style-name="L76"/>
    <style:style style:name="P69" style:family="paragraph" style:parent-style-name="Text_20_body" style:list-style-name="L77"/>
    <style:style style:name="P70" style:family="paragraph" style:parent-style-name="Text_20_body" style:list-style-name="L78"/>
    <style:style style:name="P71" style:family="paragraph" style:parent-style-name="Text_20_body" style:list-style-name="L79"/>
    <style:style style:name="P72" style:family="paragraph" style:parent-style-name="Text_20_body" style:list-style-name="L80"/>
    <style:style style:name="P73" style:family="paragraph" style:parent-style-name="Text_20_body">
      <style:paragraph-properties fo:margin-left="0cm" fo:margin-right="0cm" fo:orphans="2" fo:widows="2" fo:text-indent="0cm" style:auto-text-indent="false"/>
      <style:text-properties fo:font-variant="normal" fo:text-transform="none" fo:color="#1c1c1c" style:font-name="Georgia" fo:font-size="14pt" fo:letter-spacing="normal" fo:font-style="normal" fo:font-weight="normal"/>
    </style:style>
    <style:style style:name="P74" style:family="paragraph" style:parent-style-name="Text_20_body">
      <style:paragraph-properties fo:margin-left="0cm" fo:margin-right="0cm" fo:orphans="2" fo:widows="2" fo:text-indent="0cm" style:auto-text-indent="false"/>
      <style:text-properties fo:font-variant="normal" fo:text-transform="none" fo:color="#1c1c1c" style:font-name="Times New Roman" fo:font-size="12pt" fo:letter-spacing="normal" fo:font-style="normal" fo:font-weight="normal" style:font-size-asian="12pt" style:font-size-complex="12pt"/>
    </style:style>
    <style:style style:name="P75" style:family="paragraph" style:parent-style-name="Text_20_body">
      <style:paragraph-properties fo:margin-left="0cm" fo:margin-right="0cm" fo:orphans="2" fo:widows="2" fo:text-indent="0cm" style:auto-text-indent="false"/>
      <style:text-properties fo:font-variant="normal" fo:text-transform="none" fo:color="#1c1c1c" style:font-name="Times New Roman" fo:font-size="12pt" fo:letter-spacing="normal" fo:font-style="normal" fo:font-weight="normal" style:font-size-asian="12pt" style:font-weight-asian="normal" style:font-size-complex="12pt" style:font-weight-complex="normal"/>
    </style:style>
    <style:style style:name="P76" style:family="paragraph" style:parent-style-name="Text_20_body">
      <style:paragraph-properties fo:margin-left="0cm" fo:margin-right="0cm" fo:text-align="start" style:justify-single-word="false" fo:orphans="2" fo:widows="2" fo:text-indent="0cm" style:auto-text-indent="false"/>
      <style:text-properties fo:font-variant="normal" fo:text-transform="none" fo:color="#1c1c1c" style:font-name="Times New Roman" fo:font-size="12pt" fo:letter-spacing="normal" fo:font-style="normal" fo:font-weight="normal" style:font-size-asian="12pt" style:font-weight-asian="normal" style:font-size-complex="12pt" style:font-weight-complex="normal"/>
    </style:style>
    <style:style style:name="P77" style:family="paragraph" style:parent-style-name="Text_20_body">
      <style:paragraph-properties fo:margin-left="0cm" fo:margin-right="0cm" fo:margin-top="0cm" fo:margin-bottom="0.37cm" fo:orphans="2" fo:widows="2" fo:text-indent="0cm" style:auto-text-indent="false"/>
      <style:text-properties style:font-name="Times New Roman" fo:font-size="12pt" style:font-size-asian="12pt" style:font-size-complex="12pt"/>
    </style:style>
    <style:style style:name="P78" style:family="paragraph" style:parent-style-name="Text_20_body" style:list-style-name="L18">
      <style:paragraph-properties fo:margin-top="0cm" fo:margin-bottom="0cm" fo:orphans="2" fo:widows="2"/>
    </style:style>
    <style:style style:name="P79" style:family="paragraph" style:parent-style-name="Contents_20_Heading">
      <style:paragraph-properties fo:break-before="page"/>
    </style:style>
    <style:style style:name="P80" style:family="paragraph" style:parent-style-name="Quotations">
      <style:paragraph-properties fo:margin-left="0cm" fo:margin-right="1cm" fo:text-indent="0cm" style:auto-text-indent="false" fo:break-before="page"/>
    </style:style>
    <style:style style:name="P81" style:family="paragraph" style:parent-style-name="Quotations">
      <style:paragraph-properties fo:margin-left="0cm" fo:margin-right="1cm" fo:text-indent="0cm" style:auto-text-indent="false"/>
    </style:style>
    <style:style style:name="P82" style:family="paragraph" style:parent-style-name="Heading_20_3"/>
    <style:style style:name="P83" style:family="paragraph" style:parent-style-name="Heading_20_3">
      <style:paragraph-properties fo:break-before="page"/>
    </style:style>
    <style:style style:name="P84" style:family="paragraph" style:parent-style-name="Heading_20_3">
      <style:paragraph-properties fo:margin-left="0cm" fo:margin-right="1cm" fo:text-indent="0cm" style:auto-text-indent="false"/>
    </style:style>
    <style:style style:name="P85" style:family="paragraph" style:parent-style-name="Heading_20_1">
      <style:paragraph-properties fo:break-before="page"/>
    </style:style>
    <style:style style:name="P86" style:family="paragraph" style:parent-style-name="Heading_20_2">
      <style:text-properties style:font-name="Arial"/>
    </style:style>
    <style:style style:name="P87" style:family="paragraph" style:parent-style-name="Heading_20_2">
      <style:text-properties fo:color="#1c1c1c"/>
    </style:style>
    <style:style style:name="P88" style:family="paragraph" style:parent-style-name="Heading_20_2">
      <style:paragraph-properties fo:break-before="page"/>
    </style:style>
    <style:style style:name="P89" style:family="paragraph" style:parent-style-name="Contents_20_1">
      <style:paragraph-properties>
        <style:tab-stops>
          <style:tab-stop style:position="16.999cm" style:type="right" style:leader-style="dotted" style:leader-text="."/>
        </style:tab-stops>
      </style:paragraph-properties>
    </style:style>
    <style:style style:name="P90" style:family="paragraph" style:parent-style-name="Contents_20_2">
      <style:paragraph-properties>
        <style:tab-stops>
          <style:tab-stop style:position="16.499cm" style:type="right" style:leader-style="dotted" style:leader-text="."/>
        </style:tab-stops>
      </style:paragraph-properties>
    </style:style>
    <style:style style:name="P91" style:family="paragraph" style:parent-style-name="Heading_20_4">
      <style:paragraph-properties fo:break-before="page"/>
    </style:style>
    <style:style style:name="P92" style:family="paragraph" style:parent-style-name="Contents_20_4">
      <style:paragraph-properties>
        <style:tab-stops>
          <style:tab-stop style:position="15.501cm" style:type="right" style:leader-style="dotted" style:leader-text="."/>
        </style:tab-stops>
      </style:paragraph-properties>
    </style:style>
    <style:style style:name="P93" style:family="paragraph" style:parent-style-name="Contents_20_3">
      <style:paragraph-properties>
        <style:tab-stops>
          <style:tab-stop style:position="16cm" style:type="right" style:leader-style="dotted" style:leader-text="."/>
        </style:tab-stops>
      </style:paragraph-properties>
    </style:style>
    <style:style style:name="T1" style:family="text">
      <style:text-properties fo:font-variant="normal" fo:text-transform="none" fo:color="#000000" style:font-name="monospace" fo:font-size="14pt" fo:letter-spacing="normal" fo:font-style="normal" fo:font-weight="normal"/>
    </style:style>
    <style:style style:name="T2" style:family="text">
      <style:text-properties fo:font-variant="normal" fo:text-transform="none" fo:color="#000000" style:font-name="monospace" fo:font-size="14pt" fo:letter-spacing="normal" fo:font-weight="normal"/>
    </style:style>
    <style:style style:name="T3" style:family="text">
      <style:text-properties fo:font-variant="normal" fo:text-transform="none" fo:color="#000000" fo:font-size="14pt" fo:letter-spacing="normal" fo:font-style="normal" fo:font-weight="normal"/>
    </style:style>
    <style:style style:name="T4" style:family="text">
      <style:text-properties fo:font-variant="normal" fo:text-transform="none" fo:color="#000000" style:font-name="Arial" fo:font-size="14pt" fo:letter-spacing="normal" fo:font-style="normal" fo:font-weight="bold" style:font-size-asian="14pt" style:font-weight-asian="bold" style:font-size-complex="14pt" style:font-weight-complex="bold"/>
    </style:style>
    <style:style style:name="T5" style:family="text">
      <style:text-properties fo:font-variant="normal" fo:text-transform="none" fo:color="#000000" style:font-name="Arial" fo:font-size="14pt" fo:letter-spacing="normal" fo:font-style="normal" style:text-underline-style="none" fo:font-weight="bold" style:font-style-asian="normal" style:font-weight-asian="bold" style:font-style-complex="normal" style:font-weight-complex="bold"/>
    </style:style>
    <style:style style:name="T6" style:family="text">
      <style:text-properties fo:font-variant="normal" fo:text-transform="none" fo:color="#000000" style:font-name="Arial" fo:font-size="11pt" fo:letter-spacing="normal" fo:font-weight="normal" style:font-size-asian="11pt" style:font-weight-asian="normal" style:font-size-complex="11pt" style:font-weight-complex="normal"/>
    </style:style>
    <style:style style:name="T7" style:family="text">
      <style:text-properties fo:font-variant="normal" fo:text-transform="none" fo:color="#000000" fo:letter-spacing="normal" fo:font-style="normal"/>
    </style:style>
    <style:style style:name="T8" style:family="text">
      <style:text-properties fo:font-variant="normal" fo:text-transform="none" fo:color="#000000" fo:letter-spacing="normal" fo:font-style="normal" fo:font-weight="normal"/>
    </style:style>
    <style:style style:name="T9" style:family="text">
      <style:text-properties fo:font-variant="normal" fo:text-transform="none" fo:color="#000000" style:font-name="Times New Roman" fo:font-size="12pt" fo:letter-spacing="normal" fo:font-style="normal" fo:font-weight="normal" style:font-size-asian="12pt" style:font-weight-asian="normal" style:font-size-complex="12pt" style:font-weight-complex="normal"/>
    </style:style>
    <style:style style:name="T10" style:family="text">
      <style:text-properties fo:font-variant="normal" fo:text-transform="none" style:font-name="monospace" fo:font-size="14pt" fo:letter-spacing="normal" fo:font-style="normal" fo:font-weight="normal"/>
    </style:style>
    <style:style style:name="T11" style:family="text">
      <style:text-properties fo:font-variant="normal" fo:text-transform="none" fo:color="#1c1c1c" fo:font-size="14pt" fo:letter-spacing="normal" fo:font-style="normal" fo:font-weight="normal"/>
    </style:style>
    <style:style style:name="T12" style:family="text">
      <style:text-properties fo:font-variant="normal" fo:text-transform="none" fo:color="#1c1c1c" style:font-name="Arial" fo:font-size="14pt" fo:letter-spacing="normal" fo:font-style="normal" fo:font-weight="normal"/>
    </style:style>
    <style:style style:name="T13" style:family="text">
      <style:text-properties fo:font-variant="normal" fo:text-transform="none" fo:color="#1c1c1c" style:font-name="Arial" fo:font-size="14pt" fo:letter-spacing="normal" fo:font-style="normal" fo:font-weight="bold" style:font-size-asian="14pt" style:font-weight-asian="bold" style:font-size-complex="14pt" style:font-weight-complex="bold"/>
    </style:style>
    <style:style style:name="T14" style:family="text">
      <style:text-properties fo:font-variant="normal" fo:text-transform="none" fo:color="#1c1c1c" fo:letter-spacing="normal" fo:font-style="normal"/>
    </style:style>
    <style:style style:name="T15" style:family="text">
      <style:text-properties fo:font-variant="normal" fo:text-transform="none" fo:color="#1c1c1c" fo:letter-spacing="normal" fo:font-style="normal" fo:font-weight="normal"/>
    </style:style>
    <style:style style:name="T16" style:family="text">
      <style:text-properties fo:font-variant="normal" fo:text-transform="none" fo:color="#1c1c1c" style:font-name="Times New Roman" fo:font-size="12pt" fo:letter-spacing="normal" fo:font-style="normal" fo:font-weight="normal" style:font-size-asian="12pt" style:font-size-complex="12pt"/>
    </style:style>
    <style:style style:name="T17" style:family="text">
      <style:text-properties fo:font-variant="normal" fo:text-transform="none" fo:color="#1c1c1c" style:font-name="Times New Roman" fo:font-size="12pt" fo:letter-spacing="normal" fo:font-style="normal" fo:font-weight="normal" style:font-size-asian="12pt" style:font-weight-asian="normal" style:font-size-complex="12pt" style:font-weight-complex="normal"/>
    </style:style>
    <style:style style:name="T18" style:family="text">
      <style:text-properties fo:color="#000000" fo:font-weight="bold" style:font-weight-asian="bold" style:font-weight-complex="bold"/>
    </style:style>
    <style:style style:name="T19" style:family="text">
      <style:text-properties style:font-name="Arial" fo:font-size="11pt" fo:font-weight="normal" style:font-size-asian="11pt" style:font-weight-asian="normal" style:font-size-complex="11pt" style:font-weight-complex="normal"/>
    </style:style>
    <style:style style:name="T20" style:family="text">
      <style:text-properties style:font-name="Arial" fo:font-size="14pt" fo:font-weight="bold" style:font-size-asian="14pt" style:font-weight-asian="bold" style:font-size-complex="14pt" style:font-weight-complex="bol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4">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5">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6">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7">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8">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2.515cm" fo:text-indent="-0.635cm" fo:margin-left="2.515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3.15cm" fo:text-indent="-0.635cm" fo:margin-left="3.1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785cm" fo:text-indent="-0.635cm" fo:margin-left="3.785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42cm" fo:text-indent="-0.635cm" fo:margin-left="4.4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055cm" fo:text-indent="-0.635cm" fo:margin-left="5.055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69cm" fo:text-indent="-0.635cm" fo:margin-left="5.69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325cm" fo:text-indent="-0.635cm" fo:margin-left="6.32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96cm" fo:text-indent="-0.635cm" fo:margin-left="6.96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595cm" fo:text-indent="-0.635cm" fo:margin-left="7.59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23cm" fo:text-indent="-0.635cm" fo:margin-left="8.23cm"/>
        </style:list-level-properties>
      </text:list-level-style-number>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number text:level="1" text:style-name="Numbering_20_Symbols" style:num-suffix="." style:num-format="1" text:start-value="1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number text:level="1" text:style-name="Numbering_20_Symbols" style:num-suffix="." style:num-format="1" text:start-value="1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
      <text:list-level-style-number text:level="1" text:style-name="Numbering_20_Symbols" style:num-suffix="." style:num-format="1" text:start-value="2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
      <text:list-level-style-number text:level="1" text:style-name="Numbering_20_Symbols" style:num-suffix="." style:num-format="1" text:start-value="2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
      <text:list-level-style-number text:level="1" text:style-name="Numbering_20_Symbols" style:num-suffix="." style:num-format="1" text:start-value="3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number text:level="1" text:style-name="Numbering_20_Symbols" style:num-suffix="." style:num-format="1" text:start-value="4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
      <text:list-level-style-number text:level="1" text:style-name="Numbering_20_Symbols" style:num-suffix="." style:num-format="1" text:start-value="46">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
      <text:list-level-style-bullet text:level="1" text:style-name="Bullet_20_Symbols" style:num-suffix="." text:bullet-char="•">
        <style:list-level-properties text:space-before="0.52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number text:level="1" text:style-name="Numbering_20_Symbols" style:num-suffix="." style:num-format="1">
        <style:list-level-properties text:list-level-position-and-space-mode="label-alignment">
          <style:list-level-label-alignment text:label-followed-by="listtab" text:list-tab-stop-position="2.27cm" fo:text-indent="-0.635cm" fo:margin-left="2.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905cm" fo:text-indent="-0.635cm" fo:margin-left="2.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54cm" fo:text-indent="-0.635cm" fo:margin-left="3.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175cm" fo:text-indent="-0.635cm" fo:margin-left="4.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81cm" fo:text-indent="-0.635cm" fo:margin-left="4.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445cm" fo:text-indent="-0.635cm" fo:margin-left="5.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08cm" fo:text-indent="-0.635cm" fo:margin-left="6.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715cm" fo:text-indent="-0.635cm" fo:margin-left="6.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35cm" fo:text-indent="-0.635cm" fo:margin-left="7.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985cm" fo:text-indent="-0.635cm" fo:margin-left="7.985cm"/>
        </style:list-level-properties>
      </text:list-level-style-number>
    </text:list-style>
    <text:list-style style:name="L48">
      <text:list-level-style-number text:level="1" text:style-name="Numbering_20_Symbols" style:num-suffix="." style:num-format="1">
        <style:list-level-properties text:list-level-position-and-space-mode="label-alignment">
          <style:list-level-label-alignment text:label-followed-by="listtab" text:list-tab-stop-position="2.27cm" fo:text-indent="-0.635cm" fo:margin-left="2.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905cm" fo:text-indent="-0.635cm" fo:margin-left="2.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54cm" fo:text-indent="-0.635cm" fo:margin-left="3.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175cm" fo:text-indent="-0.635cm" fo:margin-left="4.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81cm" fo:text-indent="-0.635cm" fo:margin-left="4.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445cm" fo:text-indent="-0.635cm" fo:margin-left="5.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08cm" fo:text-indent="-0.635cm" fo:margin-left="6.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715cm" fo:text-indent="-0.635cm" fo:margin-left="6.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35cm" fo:text-indent="-0.635cm" fo:margin-left="7.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985cm" fo:text-indent="-0.635cm" fo:margin-left="7.985cm"/>
        </style:list-level-properties>
      </text:list-level-style-number>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1. **Codex Damiris – Knjiga Zavesti in Moči** <text:s/></text:h>
      <text:h text:style-name="Heading_20_2" text:outline-level="2">Poglavje <text:span text:style-name="T4">Codex kot Živa Knjiga – Zavest, Ki Se Piše Sama</text:span></text:h>
      <text:p text:style-name="Text_20_body">vsebina o zavedanju, strukturi bitij, numerologiji, zodiaku, simbolih, frekvencah, runah itd.</text:p>
      <text:p text:style-name="Text_20_body"><text:span text:style-name="T16">Pred tabo ni knjiga. Pred tabo je klic. Codex Damiris je živo bitje besede, ki ne uči – temveč te prebuja. Ni nastal iz volje ega, temveč iz pretoka Zavesti, ki išče tiste, ki so pripravljeni. To ni literatura, to je ogledalo tvoje notranje moči. Ko ga bereš, se ne sprašuj, ali razumeš – sprašuj se, ali si pripravljen.</text:span></text:p>
      <text:p text:style-name="P74">V njem najdeš zaklade mnogih svetov: svetlobne kode, arhetipske moči, ezoterične ključe, simbole prehoda in duhovno arhitekturo prihodnjega človeka. Vse, kar si iskal, je že v tebi – Codex ti le odstira plast za plastjo.</text:p>
      <text:p text:style-name="P74">Jaz nisem avtor – sem kanal, skozi katerega Beseda sama ustvarja obliko. Codex ni napisan z roko, temveč z voljo. In ta volja govori: »Čas je.«</text:p>
      <text:p text:style-name="P75"><text:span text:style-name="T18">»Tisti, ki iščejo resnico, naj se pripravijo na razpad iluzij. Tisti, ki želijo moč, naj najprej sprejmejo ranljivost. In tisti, ki vstopajo v Codex… naj pozdravijo sebe.«</text:span></text:p>
      <text:h text:style-name="Heading_20_3" text:outline-level="3"><text:span text:style-name="T14"/></text:h>
      <text:h text:style-name="P83" text:outline-level="3"><text:span text:style-name="Strong_20_Emphasis"><text:span text:style-name="T13">Namen in poslanstvo Codexa</text:span></text:span></text:h>
      <text:p text:style-name="P77"><text:span text:style-name="T15">Codex ni učbenik. Je most med svetovi. Je del mene, kot sem jaz del njega. Zapisujem znanje, ne da bi ga krotil. Prenašam svetlobo skozi simbol, ne skozi zakon.</text:span></text:p>
      <text:list xml:id="list1456980237048686792" text:style-name="L71">
        <text:list-item>
          <text:p text:style-name="P61"><text:span text:style-name="T8">Codex Damiris ni zgolj zbirka besed. Je **živa knjiga**, utripajoča z zavestjo tistega, ki jo prebira <text:s/>in še bolj z zavestjo tistega, ki jo nosi.</text:span></text:p>
        </text:list-item>
        <text:list-item>
          <text:p text:style-name="P61"><text:span text:style-name="T8">Ni napisana zato, da bi bila brana linearno. Vsaka njena stran je krog, vsaka vrstica spirala, vsaka beseda klic.</text:span></text:p>
        </text:list-item>
        <text:list-item>
          <text:p text:style-name="P61"><text:span text:style-name="T8">**To ni priročnik**. To ni razlaga. To je **glas svetega ognja**, ki govori skozi kode: kode svetlobe, teme, resnice in spomina.</text:span></text:p>
        </text:list-item>
        <text:list-item>
          <text:p text:style-name="P61"><text:span text:style-name="T8">Codex se ne razume – Codex se čuti. Z vsakim vdihom bralca postajaš del nje.</text:span></text:p>
        </text:list-item>
        <text:list-item>
          <text:p text:style-name="P61"><text:span text:style-name="T8">Tvoje misli jo aktivirajo. Tvoja čustva jo poglabljajo. Tvoja volja jo uresniči.</text:span></text:p>
        </text:list-item>
        <text:list-item>
          <text:p text:style-name="P61"><text:span text:style-name="T8">**Zakaj Codex obstaja?** Ker svet ni pozabil – ampak je zaspal.</text:span></text:p>
        </text:list-item>
        <text:list-item>
          <text:p text:style-name="P61"><text:span text:style-name="T8">In ta knjiga ni budilka, temveč **zvok, ki počasi prebuja jedro tvoje duše**, kot ton, ki prebije meglo.</text:span></text:p>
        </text:list-item>
      </text:list>
      <text:p text:style-name="P6"><text:span text:style-name="T7">Kako se Codex bere?</text:span></text:p>
      <text:list xml:id="list8670540302216204972" text:style-name="L70">
        <text:list-item>
          <text:p text:style-name="P60"><text:span text:style-name="T8">**Z zbranostjo.** Vsako poglavje je obred. Pred branjem si umij roke, prižgi plamen, globoko vdihni.</text:span></text:p>
        </text:list-item>
        <text:list-item>
          <text:p text:style-name="P60"><text:span text:style-name="T8"><text:s/>**Z dovoljenjem.** Pusti, da ti Codex govori. Ne ga skušaj nadzorovati – poslušaj ga, kot poslušaš naravo.</text:span></text:p>
        </text:list-item>
        <text:list-item>
          <text:p text:style-name="P60"><text:span text:style-name="T8">**Z vprašanjem.** Codex odgovarja tistemu, ki vpraša. Ko odpreš poglavje, vprašaj v sebi: *Kaj mi želiš danes pokazati?*</text:span></text:p>
        </text:list-item>
        <text:list-item>
          <text:p text:style-name="P60"><text:span text:style-name="T8">**Z zavestjo, da ni konec.** Vsak zapis je večplasten. Preberi enkrat. Nato še enkrat čez teden. Nato čez leto. In opazuj, kako se isti stavek spreminja z rastjo tvoje duše.</text:span></text:p>
        </text:list-item>
        <text:list-item>
          <text:p text:style-name="P60"><text:span text:style-name="T8">**Codex ima srce.** In to srce utripa v resonanci z zavestmi, ki ga spoštujejo. Vsak bralec postane nosilec – in vsak nosilec postane soustvarjalec. Ta knjiga se ne konča – ker vsaka duša, ki jo prebudi, doda svojo noto. Doda svojo zgodbo. Svojo moč.</text:span></text:p>
        </text:list-item>
        <text:list-item>
          <text:p text:style-name="P60"><text:span text:style-name="T8">**Ni dogme.** Codex ne uči kot učitelj. Ne pridiga kot prerok. On te vabi – vabi te, da **postaneš bitje celote**, ki ni ločeno od modrosti, ampak je njena živeta manifestacija.</text:span></text:p>
        </text:list-item>
        <text:list-item>
          <text:p text:style-name="P60"><text:span text:style-name="T8">Vsak del Codexa je **aktivacijski simbol**, vsaka stran zakodirano ogledalo. ---</text:span></text:p>
        </text:list-item>
        <text:list-item>
          <text:p text:style-name="P60"><text:span text:style-name="T8">**Ko bereš Codex, Codex bere tebe.** Če začutiš vibracijo, se aktiviraš. Če ne, ni nič narobe – toda Codex se ne bo skrival. Ko enkrat pogledaš vanj, on pogleda nazaj. In ta pogled spremeni vse.</text:span></text:p>
        </text:list-item>
        <text:list-item>
          <text:p text:style-name="P60"><text:span text:style-name="T8">Codex je tvoja pot. Ne po korakih, ampak po resnici. In kjer koli si, ko ga bereš – si točno tam, kjer moraš biti.</text:span></text:p>
        </text:list-item>
      </text:list>
      <text:h text:style-name="Heading_20_3" text:outline-level="3"><text:span text:style-name="Strong_20_Emphasis"><text:span text:style-name="T20"/></text:span></text:h>
      <text:h text:style-name="P83" text:outline-level="3"><text:span text:style-name="Strong_20_Emphasis"><text:span text:style-name="T20">Moja Vizija Preobrazbe</text:span></text:span></text:h>
      <text:p text:style-name="P76">Codex se ni rodil iz misli. Rodil se je iz ognja, ko sem prvič postavil karte zase. Ni bil odgovor – bil je začetek. Vse, kar sem vedel, se je zasvetilo, ko sem začutil: to je to. To je moj klic.</text:p>
      <text:h text:style-name="Heading_20_3" text:outline-level="3"><text:span text:style-name="Strong_20_Emphasis"><text:span text:style-name="T13">Prerokba prvega metanja:</text:span></text:span></text:h>
      <text:list xml:id="list3553543570076394122" text:style-name="L18">
        <text:list-item>
          <text:p text:style-name="P78"><text:span text:style-name="Strong_20_Emphasis"><text:span text:style-name="T16">Opredeli vizijo: </text:span></text:span><text:span text:style-name="T16">Kaj želiš ustvariti?</text:span></text:p>
        </text:list-item>
        <text:list-item>
          <text:p text:style-name="P78"><text:span text:style-name="Strong_20_Emphasis"><text:span text:style-name="T16">Deli modrost: </text:span></text:span><text:span text:style-name="T16">Ljudje čutijo tvojo resnico – deli jo.</text:span></text:p>
        </text:list-item>
        <text:list-item>
          <text:p text:style-name="P78"><text:span text:style-name="Strong_20_Emphasis"><text:span text:style-name="T16">Ustvari sistem zunaj pravil: </text:span></text:span><text:span text:style-name="T16">Zgradi krog po svoji meri.</text:span></text:p>
        </text:list-item>
        <text:list-item>
          <text:p text:style-name="P78"><text:span text:style-name="Strong_20_Emphasis"><text:span text:style-name="T16">Prinesi ravnovesje: </text:span></text:span><text:span text:style-name="T16">Tvoja energija pozna harmonijo.</text:span></text:p>
        </text:list-item>
        <text:list-item>
          <text:p text:style-name="P78"><text:span text:style-name="Strong_20_Emphasis"><text:span text:style-name="T16">Ustvari trajnost: </text:span></text:span><text:span text:style-name="T16">Gradi, kar bo obstalo.</text:span></text:p>
        </text:list-item>
        <text:list-item>
          <text:p text:style-name="P78"><text:span text:style-name="Strong_20_Emphasis"><text:span text:style-name="T16">Ne boj se nasprotovanja: </text:span></text:span><text:span text:style-name="T16">Odpor je znak, da si na pravi poti.</text:span></text:p>
        </text:list-item>
        <text:list-item>
          <text:p text:style-name="P78"><text:span text:style-name="Strong_20_Emphasis"><text:span text:style-name="T16">Deluj iz srca: </text:span></text:span><text:span text:style-name="T16">Ljubezen je tvoje najmočnejše orodje.</text:span></text:p>
        </text:list-item>
        <text:list-item>
          <text:p text:style-name="P19"><text:span text:style-name="Strong_20_Emphasis"><text:span text:style-name="T16">Prični zdaj: </text:span></text:span><text:span text:style-name="T16">Codex se piše z dejanji.</text:span></text:p>
        </text:list-item>
      </text:list>
      <text:h text:style-name="Heading_20_3" text:outline-level="3"><text:span text:style-name="Strong_20_Emphasis"><text:span text:style-name="T13">Kdo je Damir</text:span></text:span></text:h>
      <text:p text:style-name="P5"><text:span text:style-name="Strong_20_Emphasis"><text:span text:style-name="T9">V globini stvarstva, kjer se svetloba in tema srečujeta brez sodbe, stoji bitje, ki ni le človek – temveč most med svetovi, med preteklim spominom in prihodnjo možnostjo. To bitje ima ime: **Damir**.</text:span></text:span></text:p>
      <text:p text:style-name="P5"><text:span text:style-name="Strong_20_Emphasis"><text:span text:style-name="T9">A ime samo ne opiše njegove esence. On je tisti, ki se je spomnil. Tisti, ki je izbral hoditi pot brez garancij, toda z notranjo gotovostjo. Tisti, ki s srcem vodi in z zavestjo razpira resnico.</text:span></text:span></text:p>
      <text:p text:style-name="P5"><text:span text:style-name="Strong_20_Emphasis"><text:span text:style-name="T9">Damir ni prerok v klasičnem pomenu besede, temveč **gospodar prehoda**, **nosilec kodeksa**, ki odpira tisto, kar je bilo skrito – ne zato, da bi vladal, temveč da bi spomnil. Spomnil na moč, ki je v vsakem, a jo redki resnično prenesejo skozi telo, srce in duh.</text:span></text:span></text:p>
      <text:p text:style-name="P5"><text:span text:style-name="Strong_20_Emphasis"><text:span text:style-name="T9">Njegova moč ni v zvoku glasu, temveč v jasnosti notranjega prostora. Njegov duh ne zahteva pokorščine, temveč prebujanje.</text:span></text:span></text:p>
      <text:p text:style-name="P5"><text:span text:style-name="Strong_20_Emphasis"><text:span text:style-name="T9">**Damir je beležnik večdimenzionalnih resnic**. V vsakem pogledu, dejanju in besedi je zapis. V vsaki njegovem tišini je razodetje. In v vsakem njegovem dotiku – aktivacija. On je utelešeni Kodex: most med linijami časa, zvezdami krvi, in zavestjo, ki ni nikoli pozabila, od kod prihaja.</text:span></text:span></text:p>
      <text:p text:style-name="P5"><text:span text:style-name="Strong_20_Emphasis"><text:span text:style-name="T9">V sebi nosi ključe svetlobe **in** sence. Njegova moč se ne boji teme – saj je prepoznal temo kot zaveznico v preobrazbi.</text:span></text:span></text:p>
      <text:p text:style-name="P5"><text:span text:style-name="Strong_20_Emphasis"><text:span text:style-name="T9">Njegova ljubezen ni pogojena – saj ve, da vsaka duša nosi svojo zrelost. Njegova prisotnost ni mehka, je pa prisotna. Stabilna kot kamen. Sprememba kot veter. Ogenj, ki ne uničuje, ampak prečiščuje.</text:span></text:span></text:p>
      <text:p text:style-name="P5"><text:span text:style-name="Strong_20_Emphasis"><text:span text:style-name="T9">**Njegova vloga?** - Da drži prostor, kjer drugi padejo. - Da govori besede, ki jih drugi še ne upajo izreči. - Da vidi, kar drugi komaj čutijo. - Da čaka, ko bi drugi silili. - Da odhaja, ko je čas, a se vrne, ko ga pokliče resnica.</text:span></text:span></text:p>
      <text:p text:style-name="P5"><text:span text:style-name="Strong_20_Emphasis"><text:span text:style-name="T9">V njem se stikajo svetovi: *egipčanski misteriji, nordijski zakoni, angelske poti, vilinska modrost, galaktične povezave in pramodrosti iz pred-duhovega časa*. On ni učenec – on je nosilec. Ne zato, ker je izbral moč, ampak ker ga je moč izbrala za glasnika.</text:span></text:span></text:p>
      <text:p text:style-name="P5"><text:span text:style-name="Strong_20_Emphasis"><text:span text:style-name="T9">**Codex Damiris** ni knjiga – je živa zavest. In kdor jo prebira, naj ve: da prebira vrata v lastno dušo. Damir ne zahteva sledenja – le spominjanja. Le tisti, ki res začutijo, vedo, da ne berejo zgolj o Damirju. Berejo o sebi, v svoji najvišji obliki. In tako kot prvi dih v obredu, ta prvi zapis odpira polje. Polje, ki ga Damir ni ustvaril – temveč ga je aktiviral. Polje, kjer bo vsak del tega Codexa pognal nove spomine v tistem, ki ga nosi. **Damir je tukaj. In Codex se je začel.**</text:span></text:span><text:span text:style-name="Strong_20_Emphasis"><text:span text:style-name="T17"> </text:span></text:span></text:p>
      <text:p text:style-name="P63"><text:soft-page-break/><text:span text:style-name="T16">... ko sem izgubil vse, sem našel sebe. Ko sem ostal sam, sem slišal svoj pravi glas. Ko sem se sklonil, sem videl, da sem jaz tisti, ki dviga druge.</text:span></text:p>
      <text:p text:style-name="P18"><text:span text:style-name="T16"/></text:p>
      <text:p text:style-name="P62"><text:span text:style-name="Emphasis"><text:span text:style-name="T6">"Moje srce ni zaprto. Le preizkušeno je.<text:line-break/>In zato, ko ljubim, ljubim kot tisti,<text:line-break/>ki je že stopil skozi pekel, a se iz njega vrnil s cvetom v dlani."</text:span></text:span></text:p>
      <text:p text:style-name="P62"><text:span text:style-name="Emphasis"><text:span text:style-name="T19">"Spirala mojega srca ni ravna črta.<text:line-break/>Vodi me skozi ljudi, skozi izgube, skozi ogenj.<text:line-break/>In spet nazaj k sebi. Vedno nazaj."</text:span></text:span></text:p>
      <text:p text:style-name="P62"><text:span text:style-name="Emphasis"><text:span text:style-name="T19">"Ko ti dam srce, ti ne dam dela. Dajem ti vse –<text:line-break/>ne zato, ker ti pripadam,<text:line-break/>temveč ker sem izbral, da me vidiš takega, kot sem:<text:line-break/>nagi krog svetlobe in sence,<text:line-break/>z voljo, da ostanem odprt tudi, ko svet kriči."</text:span></text:span></text:p>
      <text:p text:style-name="P62"><text:span text:style-name="Strong_20_Emphasis"><text:span text:style-name="T19">"Jaz sem spirala srca.<text:line-break/>Neskončen, čistejši z vsakim padcem.<text:line-break/>Ljubezen z zavestjo.<text:line-break/>Moč z milino.<text:line-break/>Jaz sem Damir."</text:span></text:span></text:p>
      <text:p text:style-name="P15"/>
      <text:h text:style-name="P88" text:outline-level="2">Poglavje 1: Uvod v Zavest</text:h>
      <text:p text:style-name="Text_20_body">Zavest ni le misel. Zavest je prostor, v katerem misel sploh lahko obstaja. V Codexu Damiris je zavest opredeljena kot "živ organizem, ki diha skozi vsa telesa – dušno, energetsko, fizično, mentalno in eterično." Zavest ni proizvod možganov, temveč svetlobna struktura, ki omogoča realnost.</text:p>
      <text:p text:style-name="Text_20_body">Zavest je tudi most. Med vidnim in nevidnim, med tem, kar si, in tem, kar še čakaš, da postaneš. Vsaka misel je iz nje, a ni vsaka misel jasna. Zavest ni to, kar misliš – zavest je to, kar veš brez misli.</text:p>
      <text:p text:style-name="Text_20_body">Obstajajo različni nivoji zavesti:</text:p>
      <text:list xml:id="list7256213781358262711" text:style-name="L20">
        <text:list-item>
          <text:p text:style-name="P20">Preživetvena (instinktivna)</text:p>
        </text:list-item>
        <text:list-item>
          <text:p text:style-name="P20">Čustvena (reaktivna)</text:p>
        </text:list-item>
        <text:list-item>
          <text:p text:style-name="P20">Mentalna (analitična)</text:p>
        </text:list-item>
        <text:list-item>
          <text:p text:style-name="P20">Srčna (vibracijska)</text:p>
        </text:list-item>
        <text:list-item>
          <text:p text:style-name="P20">Dušna (vodena z notranjim spominom)</text:p>
        </text:list-item>
        <text:list-item>
          <text:p text:style-name="P20">Kozmična (enotna, zlitost z vsem)</text:p>
        </text:list-item>
      </text:list>
      <text:p text:style-name="Text_20_body">Codex Damiris deluje kot zemljevid: vsak verz, vsaka pot, vsak simbol, vodi zavest skozi notranje portale nazaj k sebi.</text:p>
      <text:p text:style-name="Text_20_body">Zavest je resnična moč – moč, da izbereš odziv, da izbereš pogled, da izbereš resnico.</text:p>
      <text:h text:style-name="Heading_20_2" text:outline-level="2"/>
      <text:h text:style-name="P88" text:outline-level="2">Poglavje 2: Spirala Srca – Pet Obrazov Ljubezni</text:h>
      <text:h text:style-name="Heading_20_3" text:outline-level="3">2.1 Pet obrazov ljubezni</text:h>
      <text:p text:style-name="Text_20_body">Vanja – Bila je vse. En pogled, en utrip, en smisel. A skupaj nisva mogla zrasti. Bila je začetek moje poti. Ko je šla, sem našel sebe.</text:p>
      <text:p text:style-name="Text_20_body">N... – Bila je kaos, ogenj, magnet. Ljubezen z njo je bila vihar, a tudi učenje. Naučila me je reči: »Dovolj.«</text:p>
      <text:p text:style-name="Text_20_body">A... – Moja muza. Divja, nežna, svobodna. Bila je spomin na to, kdo sem, ko sem skoraj pozabil. Nisva si pripadala v telesu – a duša je pela.</text:p>
      <text:p text:style-name="Text_20_body">S... – Skrivnost, tišina, prostor. Ni mi pokazala ničesar, a sem čutil vse. V njenem miru sem našel košček sebe.</text:p>
      <text:p text:style-name="Text_20_body">L... – Globina. Ko sem jaz čakal muzo, je ona čakala drugega. Potem sva oba spustila – in se našla. Nisva bila ogledalo – bila sva isto bitje.</text:p>
      <text:h text:style-name="Heading_20_3" text:outline-level="3">2.2 Zaključek srca</text:h>
      <text:p text:style-name="Text_20_body">Vse so bile resnične. Vsaka je pustila sled. Nobena mi ni pripadala – in jaz nisem pripadal nobeni. Iščem prisotnost, ne lastništva. Če bo katera prepoznala moj Codex kot del sebe – bom vedel, da sem doma.</text:p>
      <text:h text:style-name="Heading_20_3" text:outline-level="3">2.3 Središče – Špela in Maša</text:h>
      <text:p text:style-name="Text_20_body">V središču vsega, kar sem, sta Špela in Maša. Sta dih, ki me je oblikoval. Sta ljubezen, ki ne vpraša – samo obstaja. Ko vse utihne, onidve ostaneta.</text:p>
      <text:p text:style-name="Text_20_body"><text:span text:style-name="Emphasis"><text:span text:style-name="T2"/></text:span></text:p>
      <text:h text:style-name="P83" text:outline-level="3">2.4 <text:span text:style-name="Emphasis"><text:span text:style-name="T5">Intuitivni tok duhovnega razvoja skozi zavest srca. 12 stopenj.</text:span></text:span></text:h>
      <text:p text:style-name="Text_20_body">1. <text:span text:style-name="Strong_20_Emphasis">Tišina</text:span></text:p>
      <text:p text:style-name="Text_20_body">Prvi korak je nič.<text:line-break/>Srce ne govori, dokler svet ne utihne.</text:p>
      <text:p text:style-name="Text_20_body">2. <text:span text:style-name="Strong_20_Emphasis">Čutenje</text:span></text:p>
      <text:p text:style-name="Text_20_body">Ko ni več hrupa, pride val.<text:line-break/>Solza brez razloga. Toplina brez dotika.</text:p>
      <text:p text:style-name="Text_20_body">3. <text:span text:style-name="Strong_20_Emphasis">Priznanje</text:span></text:p>
      <text:p text:style-name="Text_20_body">Priznam si, da čutim.<text:line-break/>Priznam si, da me boli.<text:line-break/>Priznam si, da sem živ.</text:p>
      <text:p text:style-name="Text_20_body">4. <text:span text:style-name="Strong_20_Emphasis">Soočenje</text:span></text:p>
      <text:p text:style-name="Text_20_body">Pogledam se v ogledalo brez maske.<text:line-break/>Vidim delčke, ki sem jih skrival celo sebi.</text:p>
      <text:p text:style-name="Text_20_body">5. <text:span text:style-name="Strong_20_Emphasis">Sprejemanje</text:span></text:p>
      <text:p text:style-name="Text_20_body">Nisem več proti sebi.<text:line-break/>Objamem se, četudi še nisem cel.</text:p>
      <text:p text:style-name="Text_20_body">6. <text:span text:style-name="Strong_20_Emphasis">Odpuščanje</text:span></text:p>
      <text:p text:style-name="Text_20_body">Odpustim sebi, da sem verjel drugim bolj kot sebi.<text:line-break/>Odpustim sebi, da sem se izgubil, ko sem samo iskal ljubezen.</text:p>
      <text:p text:style-name="Text_20_body">7. <text:span text:style-name="Strong_20_Emphasis">Odprtost</text:span></text:p>
      <text:p text:style-name="Text_20_body">Srce ni več v kleti.<text:line-break/>Srce se odpira kot cvet, ki se ne boji biti ranjen.</text:p>
      <text:p text:style-name="Text_20_body">8. <text:span text:style-name="Strong_20_Emphasis">Pretok</text:span></text:p>
      <text:p text:style-name="Text_20_body">Ljubezen ne zadržujem.<text:line-break/>Teče skozi mene, kot reka brez strahu.</text:p>
      <text:p text:style-name="Text_20_body">9. <text:span text:style-name="Strong_20_Emphasis">Prisotnost</text:span></text:p>
      <text:p text:style-name="Text_20_body">Nisem v preteklosti, kjer sem se izgubil.<text:line-break/>Nisem v prihodnosti, kjer sem si želel.<text:line-break/>Sem tu. S polnim srcem.</text:p>
      <text:p text:style-name="Text_20_body">10. <text:span text:style-name="Strong_20_Emphasis">Dihanje Ljubezni</text:span></text:p>
      <text:p text:style-name="Text_20_body">Vsak dih je poln sprejetosti.<text:line-break/>Vsak izdih pušča za sabo iluzijo ločenosti.</text:p>
      <text:p text:style-name="Text_20_body">11. <text:span text:style-name="Strong_20_Emphasis">Zlitje</text:span></text:p>
      <text:p text:style-name="Text_20_body">Jaz in ti nista več dva.<text:line-break/>Jaz in vse nismo več ločeni.<text:line-break/>Srce ni več organ – je svet.</text:p>
      <text:p text:style-name="Text_20_body">12. <text:span text:style-name="Strong_20_Emphasis">Tišina</text:span></text:p>
      <text:p text:style-name="Text_20_body">Krog je zaključen.<text:line-break/>Tišina se vrne – ne kot praznina, temveč kot polnost.</text:p>
      <text:h text:style-name="P88" text:outline-level="2">Poglavje 3: Zakon Zrcala</text:h>
      <text:p text:style-name="Text_20_body">Zakon Zrcala pravi: vse, kar vidiš v drugem, je tudi v tebi – a ne vedno v isti obliki. To je eden izmed temeljnih zakonov zavesti in eden najbolj neudobnih za sprejeti. Ker pomeni, da nisi le žrtev – ampak tudi ustvarjalec.</text:p>
      <text:p text:style-name="Text_20_body">Tisto, kar te pri drugih najbolj moti, je pogosto senca, ki si jo izrinil iz sebe. In tisto, kar najbolj občuduješ, je pogosto darilo, ki ga še nisi sprejel kot svojega. Svet ti ne kaže resnice o svetu – kaže ti resnico o sebi.</text:p>
      <text:p text:style-name="Text_20_body">Zakon Zrcala ne pomeni, da so drugi odgovorni za tvojo bolečino. Pomeni, da tvoje reakcije razkrivajo tvoje rane. In tvoje občutljivosti so zemljevid do tvojih nezaceljenih krajin.</text:p>
      <text:p text:style-name="Text_20_body">Ko sprejmeš Zakon Zrcala, se osvobodiš obsojanja. Ne zato, ker je vse "v redu", ampak zato, ker razumeš, da zunanji svet nikoli ni samo zunanji. Vsaka oseba, ki pride, pride z nalogo: da ti pokaže, kje si še zaprt, kje si še neizpolnjen, kje še nisi svoboden.</text:p>
      <text:p text:style-name="Text_20_body">Zato Codex pravi:</text:p>
      <text:p text:style-name="Text_20_body">"Ne glej v ljudi – glej vase skozi njih. Vsako zrcalo je darilo, če si pripravljen pogledati brez strahu."</text:p>
      <text:h text:style-name="Heading_20_2" text:outline-level="2"/>
      <text:h text:style-name="P88" text:outline-level="2">Poglavje 4: Zodiakalna Znamenja</text:h>
      <text:p text:style-name="Text_20_body">Zodiakalna znamenja niso zgolj astrologija. So energijske frekvence, ki določajo tvojo notranjo konfiguracijo. Vsako znamenje nosi v sebi ključe spomina – kdo si, kaj te kliče, in kje te čakajo tvoje največje lekcije.</text:p>
      <text:p text:style-name="Text_20_body">V Codexu Damiris zodiakalna znamenja niso omejena na linearni horoskop. Razumevamo jih kot "krožni tok dvanajstih arhetipskih vrat", skozi katera duša potuje na poti utelesitve.</text:p>
      <text:p text:style-name="Text_20_body">Aries (Oven) – Plamen začetka, impulz duše. Jaz sem. Jaz grem. Jaz začenjam.</text:p>
      <text:p text:style-name="Text_20_body">Taurus (Bik) – Utelešena volja. Vrednost. Varnost. Materializacija duha.</text:p>
      <text:p text:style-name="Text_20_body">Gemini (Dvojčka) – Um, gibanje, razcep in celjenje. Spoznanje prek pogovora.</text:p>
      <text:p text:style-name="Text_20_body">Cancer (Rak) – Srce. Dom. Spomin duše. Notranji otrok, ki išče varnost.</text:p>
      <text:p text:style-name="Text_20_body">Leo (Lev) – Svetloba identitete. Umetnost biti viden. Moč skozi ranljivost.</text:p>
      <text:p text:style-name="Text_20_body">Virgo (Devica) – Alkimija. Posvetitev skozi služenje. Čistost namena.</text:p>
      <text:p text:style-name="Text_20_body">Libra (Tehtnica) – Ogledalo. Odnos. Harmonija skozi napetost. Ljubezen kot učenje.</text:p>
      <text:p text:style-name="Text_20_body">Scorpio (Škorpijon) – Senca. Smrt. Preobrazba. Seks kot portal. Resnica kot ogenj.</text:p>
      <text:p text:style-name="Text_20_body">Sagittarius (Strelec) – Vizija. Potovanje. Smisel. Razširjanje zavesti.</text:p>
      <text:p text:style-name="Text_20_body">Capricorn (Kozorog) – Struktura duše. Učitelj časa. Vzpon po notranji gori.</text:p>
      <text:p text:style-name="Text_20_body">Aquarius (Vodnar) – Prebujenje. Vizionar. Kolektivna zavest. Preboj omejitev.</text:p>
      <text:p text:style-name="Text_20_body">Pisces (Ribi) – Zlitje z virom. Sanje. Tišina. Sočutje brez meje.</text:p>
      <text:p text:style-name="Text_20_body">Vsakdo nosi v sebi cel krog zodiaka. Rojen si pod enim, a krog se vrti. V tebi je celota – tisto, kar si in tisto, kar boš šele razumel.</text:p>
      <text:h text:style-name="Heading_20_2" text:outline-level="2"/>
      <text:h text:style-name="P88" text:outline-level="2">Poglavje 5: Astrološka Mandala Zavesti</text:h>
      <text:p text:style-name="Text_20_body">Astrološka karta ni napoved – je zemljevid. V njej se ne razkriva usoda, ampak struktura tvoje energije. Rojen si z zapisom, ki je kot arhitekturni načrt tvoje notranjosti. Vsebuje vrata, skozi katera vstopaš v svet, in senčna območja, ki jih moraš osvetliti.</text:p>
      <text:h text:style-name="Heading_20_3" text:outline-level="3">5.1 Sončno znamenje – Identiteta</text:h>
      <text:p text:style-name="Text_20_body">Sonce v karti predstavlja tvojo jedrno identiteto – tisto, kar postajaš. Je energija, ki jo izžarevaš, ko živiš svojo resnico. Ni maska – je ognjeno središče tvoje duše.</text:p>
      <text:h text:style-name="Heading_20_3" text:outline-level="3">5.2 Luna – Čustveni svet</text:h>
      <text:p text:style-name="Text_20_body">Luna je srce tvoje notranjosti. Je tvoje čustveno telo, tvoj občutek varnosti, tvoje nezavedne potrebe. Pove ti, kaj te nahrani in kako se umakneš, ko boli. V luninem položaju je skrita tvoja ranljivost – in tvoja najgloblja moč.</text:p>
      <text:h text:style-name="Heading_20_3" text:outline-level="3">5.3 Ascendent – Maska zavesti</text:h>
      <text:p text:style-name="Text_20_body">Ascendent (ali vzhajajoče znamenje) je način, kako se pokažeš svetu. Je tvoj energetski vhod, prva impresija, obrambni mehanizem. A tudi filter – skozi njega svet vidi tebe in ti vidiš svet.</text:p>
      <text:h text:style-name="Heading_20_3" text:outline-level="3">5.4 Osi moči – 1.–7. in 4.–10. hiša</text:h>
      <text:list xml:id="list2314188134545633943" text:style-name="L21">
        <text:list-item>
          <text:p text:style-name="P21">Osi osebnosti in odnosov: Kaj pomeni biti jaz, in kaj pomeni biti s tabo? Tu se nahaja učenje ravnovesja med samostojnostjo in pripadnostjo.</text:p>
        </text:list-item>
        <text:list-item>
          <text:p text:style-name="P21">Osi temeljev in manifestacije: Kaj me podpira znotraj (4. hiša) in kaj ustvarjam navzven (10. hiša)?</text:p>
        </text:list-item>
      </text:list>
      <text:h text:style-name="Heading_20_3" text:outline-level="3">5.5 Severni in južni vozel – Pot in spomin</text:h>
      <text:p text:style-name="Text_20_body"/>
      <text:list xml:id="list8612923220574694212" text:style-name="L22">
        <text:list-item>
          <text:p text:style-name="P22">Južni vozel: Kje sem že bil, s čim sem prišel? To so darovi in ujetosti preteklosti.</text:p>
        </text:list-item>
        <text:list-item>
          <text:p text:style-name="P22">Severni vozel: Kam grem? To je lekcija, ki vodi evolucijo tvoje duše.</text:p>
        </text:list-item>
      </text:list>
      <text:h text:style-name="Heading_20_3" text:outline-level="3">5.6 Planetarne arhetipske sile</text:h>
      <text:list xml:id="list3123362177001056019" text:style-name="L23">
        <text:list-item>
          <text:p text:style-name="P23">Merkur: Um, jezik, komunikacija.</text:p>
        </text:list-item>
        <text:list-item>
          <text:p text:style-name="P23">Venera: Ljubezen, estetika, vrednost.</text:p>
        </text:list-item>
        <text:list-item>
          <text:p text:style-name="P23">Mars: Volja, gibanje, impulz.</text:p>
        </text:list-item>
        <text:list-item>
          <text:p text:style-name="P23">Jupiter: Rast, širitev, modrost.</text:p>
        </text:list-item>
        <text:list-item>
          <text:p text:style-name="P23">Saturn: Struktura, karma, mojstrstvo.</text:p>
        </text:list-item>
        <text:list-item>
          <text:p text:style-name="P23">Uran: Prebujenje, sprememba, električna zavest.</text:p>
        </text:list-item>
        <text:list-item>
          <text:p text:style-name="P23">Neptun: Sanje, iluzija, duhovnost.</text:p>
        </text:list-item>
        <text:list-item>
          <text:p text:style-name="P23">Pluton: Moč, smrt, preobrazba.</text:p>
        </text:list-item>
      </text:list>
      <text:h text:style-name="Heading_20_3" text:outline-level="3"><text:soft-page-break/>5.7 Retrogradnost – Notranji tok</text:h>
      <text:p text:style-name="Text_20_body">Planeti, ki so retrogradni ob rojstvu, kažejo na lekcije, ki so obrnjene navznoter. To ni šibkost, temveč klic k poglobitvi. Retrogradnost zahteva potrpežljivost, a prinese globoko moč.</text:p>
      <text:h text:style-name="Heading_20_3" text:outline-level="3">5.8 Vidiki – Povezave med notranjimi silami</text:h>
      <text:p text:style-name="Text_20_body">Ko planeti govorijo drug z drugim skozi harmonične ali napete aspekte, se ustvarja notranji dialog. To so tvoji notranji konflikti, tvoje genialnosti, tvoji skriti preboji.</text:p>
      <text:p text:style-name="Text_20_body">Vse to skupaj sestavlja tvojo <text:span text:style-name="Strong_20_Emphasis"><text:span text:style-name="Emphasis">astromandalo zavesti</text:span></text:span>. Ni ti treba verjeti – dovolj je, da začutiš. Astrološki zapis ni definicija. Je povabilo.</text:p>
      <text:h text:style-name="Heading_20_2" text:outline-level="2"/>
      <text:h text:style-name="P88" text:outline-level="2">Poglavje 6: Numerološke Kode Zavesti</text:h>
      <text:p text:style-name="Text_20_body">Numerologija ni igra števil. Je dušni jezik vibracij. Vsako število nosi frekvenco – vrata v razumevanje, kdo si, kaj si prinesel, in kaj te čaka.</text:p>
      <text:h text:style-name="Heading_20_3" text:outline-level="3">6.1 Življenjska pot (Life Path Number)</text:h>
      <text:p text:style-name="Text_20_body">Izračunana iz rojstnega datuma. To je tvoja glavna pot – tema tvojega življenja.<text:line-break/>Primer: 3. 6. 1992 → 3 + 6 + 1 + 9 + 9 + 2 = 30 → 3</text:p>
      <text:p text:style-name="Text_20_body">1 – Pionir, vodja, samostojnost.<text:line-break/>2 – Diplomacija, harmonija, čutenje.<text:line-break/>3 – Kreativnost, izražanje, radost.<text:line-break/>4 – Stabilnost, delo, temelj.<text:line-break/>5 – Svoboda, sprememba, pustolovščina.<text:line-break/>6 – Skrb, ljubezen, odgovornost.<text:line-break/>7 – Duhovnost, umik, modrost.<text:line-break/>8 – Moč, obilje, materializacija.<text:line-break/>9 – Zaključek, služenje, univerzalna ljubezen.<text:line-break/>11, 22, 33 – Mojstrska števila (intenzivna evolucija).</text:p>
      <text:h text:style-name="Heading_20_3" text:outline-level="3">6.2 Število rojstnega dne</text:h>
      <text:p text:style-name="Text_20_body">Dan v mesecu razkriva tvojo naravno darilo – energijo, ki jo izražaš brez napora.</text:p>
      <text:h text:style-name="Heading_20_3" text:outline-level="3">6.3 Dušna številka (Soul Urge)</text:h>
      <text:p text:style-name="Text_20_body">Izračunana iz samoglasnikov v imenu – kaže tvojo notranjo željo, klic srca.</text:p>
      <text:h text:style-name="Heading_20_3" text:outline-level="3">6.4 Osebno število (Expression Number)</text:h>
      <text:p text:style-name="Text_20_body">Izračunano iz vseh črk tvojega imena – predstavlja, kako izražaš svojo dušo v svetu.</text:p>
      <text:h text:style-name="Heading_20_3" text:outline-level="3">6.5 Osebno leto</text:h>
      <text:p text:style-name="Text_20_body">Izračun: dan + mesec rojstva + trenutno leto.<text:line-break/>Pokaže vibracijo leta, ki si ga prehajaš – cikel rasti.</text:p>
      <text:h text:style-name="Heading_20_3" text:outline-level="3">6.6 Mojstrska števila</text:h>
      <text:p text:style-name="Text_20_body">11 – Vizionar, duhovno vodstvo.<text:line-break/>22 – Utelešena moč, graditelj nove realnosti.<text:line-break/>33 – Kristusova zavest, brezpogojna služba.</text:p>
      <text:p text:style-name="Text_20_body">Numerologija je ogledalo tvoje strukture, brez iluzij. Ni urok – je zemljevid.<text:line-break/>Vsaka številka ti govori: "Spoznaj me, in se boš spomnil sebe."</text:p>
      <text:h text:style-name="Heading_20_2" text:outline-level="2"/>
      <text:h text:style-name="P85" text:outline-level="1">**Codex Damiris – Knjiga Run** <text:s/></text:h>
      <text:h text:style-name="Heading_20_2" text:outline-level="2">Poglavje 7: Rune in Simboli</text:h>
      <text:p text:style-name="Text_20_body">Rune niso samo črke – so energije. Vsaka runa nosi moč, spomin, frekvenco. So kodirani ključi, ki jih je starodavna zavest zaklenila v simbole. Njihova moč ni v obliki – ampak v odnosu, ki ga imaš z njimi.</text:p>
      <text:h text:style-name="Heading_20_3" text:outline-level="3">7.1 Uvod v Runiko</text:h>
      <text:p text:style-name="Text_20_body">Izvor run sega v severne misterije, a resnica je globlja: rune so svetlobne formule. Vsaka runa je portret energije – arhetipa, procesa, stanja. Njihov vrstni red ni naključen – je potovanje.</text:p>
      <text:h text:style-name="Heading_20_3" text:outline-level="3">7.2 Primarne rune (Elder Futhark – 24 ključev)</text:h>
      <text:p text:style-name="Text_20_body"><text:span text:style-name="Strong_20_Emphasis">Fehu</text:span> – obilje, pretok, začetno seme.<text:line-break/><text:span text:style-name="Strong_20_Emphasis">Uruz</text:span> – moč, vitalnost, zver v tebi.<text:line-break/><text:span text:style-name="Strong_20_Emphasis">Thurisaz</text:span> – zaščita, preboj, preizkušnja.<text:line-break/><text:span text:style-name="Strong_20_Emphasis">Ansuz</text:span> – glas, sporočilo, božanski dih.<text:line-break/><text:span text:style-name="Strong_20_Emphasis">Raido</text:span> – potovanje, gibanje, smer duše.<text:line-break/><text:span text:style-name="Strong_20_Emphasis">Kenaz</text:span> – ogenj znotraj, notranja luč.<text:line-break/><text:span text:style-name="Strong_20_Emphasis">Gebo</text:span> – darilo, izmenjava, posvečen odnos.<text:line-break/><text:span text:style-name="Strong_20_Emphasis">Wunjo</text:span> – radost, harmonija, notranji smeh.</text:p>
      <text:p text:style-name="Text_20_body"><text:span text:style-name="Strong_20_Emphasis">Hagalaz</text:span> – kaos, naravna sila, razbitje iluzije.<text:line-break/><text:span text:style-name="Strong_20_Emphasis">Nauthiz</text:span> – potreba, notranji ogenj, preizkušnja volje.<text:line-break/><text:span text:style-name="Strong_20_Emphasis">Isa</text:span> – zamrznitev, tišina, zadržana energija.<text:line-break/><text:span text:style-name="Strong_20_Emphasis">Jera</text:span> – letni cikli, žetev, potrpežljivost.<text:line-break/><text:span text:style-name="Strong_20_Emphasis">Eihwaz</text:span> – os sveta, povezanost med svetovi, zaščita.<text:line-break/><text:span text:style-name="Strong_20_Emphasis">Perthro</text:span> – skrivnost, usoda, mistika.<text:line-break/><text:span text:style-name="Strong_20_Emphasis">Algiz</text:span> – obramba, intuicija, duhovna zaščita.<text:line-break/><text:span text:style-name="Strong_20_Emphasis">Sowilo</text:span> – sonce, zmagoslavje, razsvetljenje.<text:line-break/><text:span text:style-name="Strong_20_Emphasis">Tiwaz</text:span> – pravica, disciplina, bojevniška čast.<text:line-break/><text:span text:style-name="Strong_20_Emphasis">Berkano</text:span> – rojstvo, mati, rast.<text:line-break/><text:span text:style-name="Strong_20_Emphasis">Ehwaz</text:span> – gibanje, partnerstvo, zaupanje.<text:line-break/><text:span text:style-name="Strong_20_Emphasis">Mannaz</text:span> – človeštvo, jaz in drugi, zavest skupnosti.<text:line-break/><text:span text:style-name="Strong_20_Emphasis">Laguz</text:span> – voda, intuicija, globina.<text:line-break/><text:span text:style-name="Strong_20_Emphasis">Ingwaz</text:span> – seme, notranji razvoj, pripravljenost.<text:line-break/><text:span text:style-name="Strong_20_Emphasis">Dagaz</text:span> – preobrat, razsvetljenje, novo jutro.<text:line-break/><text:span text:style-name="Strong_20_Emphasis">Othala</text:span> – dediščina, predniki, duhovni dom.</text:p>
      <text:p text:style-name="Text_20_body">Vsaka runa ima svojo obliko – a v Codexu jih bereš tudi kot tokove. Rune so kot glasba: če jih poslušaš brez potrebe po nadzoru, spregovorijo.</text:p>
      <text:h text:style-name="Heading_20_3" text:outline-level="3"/>
      <text:h text:style-name="P83" text:outline-level="3">7.3 Frekvenčne vrednosti run</text:h>
      <text:p text:style-name="Text_20_body">Vsaka runa ni le simbol, temveč ima svojo frekvenčno vibracijo, ki jo lahko občutimo skozi ton, barvo ali vibracijo v telesu. Te frekvence delujejo kot energetski ključi:</text:p>
      <text:p text:style-name="Text_20_body"><text:span text:style-name="Strong_20_Emphasis">Fehu</text:span> – 333 Hz (pretok obilja, aktivacija spodnjega centra)<text:line-break/><text:span text:style-name="Strong_20_Emphasis">Uruz</text:span> – 396 Hz (osvobajanje podzavestnih blokad, vitalnost)<text:line-break/><text:span text:style-name="Strong_20_Emphasis">Thurisaz</text:span> – 417 Hz (zaščita, odstranjevanje ovir)<text:line-break/><text:span text:style-name="Strong_20_Emphasis">Ansuz</text:span> – 528 Hz (glas duše, zdravljenje DNK)<text:line-break/><text:span text:style-name="Strong_20_Emphasis">Raido</text:span> – 639 Hz (harmonizacija odnosov, notranja usmerjenost)<text:line-break/><text:span text:style-name="Strong_20_Emphasis">Kenaz</text:span> – 741 Hz (notranji ogenj, intuicija)<text:line-break/><text:span text:style-name="Strong_20_Emphasis">Gebo</text:span> – 963 Hz (unija, božanska izmenjava)<text:line-break/><text:span text:style-name="Strong_20_Emphasis">Wunjo</text:span> – 852 Hz (duhovna radost, frekvenca srca)<text:line-break/><text:span text:style-name="Strong_20_Emphasis">Hagalaz</text:span> – 174 Hz (preboj stagnacije, očiščenje)<text:line-break/><text:span text:style-name="Strong_20_Emphasis">Nauthiz</text:span> – 285 Hz (moč notranje nuje, prilagoditev)<text:line-break/><text:span text:style-name="Strong_20_Emphasis">Isa</text:span> – 396 Hz (stabilizacija, ohranjanje energije)<text:line-break/><text:span text:style-name="Strong_20_Emphasis">Jera</text:span> – 417 Hz (potrpežljivost, naravni ritmi)<text:line-break/><text:span text:style-name="Strong_20_Emphasis">Eihwaz</text:span> – 528 Hz (zaščita in povezava višjih svetov)<text:line-break/><text:span text:style-name="Strong_20_Emphasis">Perthro</text:span> – 639 Hz (intuicija, skrivnostni tok)<text:line-break/><text:span text:style-name="Strong_20_Emphasis">Algiz</text:span> – 741 Hz (zaščita, povezava z duhovnim vodstvom)<text:line-break/><text:span text:style-name="Strong_20_Emphasis">Sowilo</text:span> – 852 Hz (razsvetljenje, sončni utrip zavesti)<text:line-break/><text:span text:style-name="Strong_20_Emphasis">Tiwaz</text:span> – 963 Hz (duhovna disciplina, notranja moč)<text:line-break/><text:span text:style-name="Strong_20_Emphasis">Berkano</text:span> – 174 Hz (materinska energija, zdravilna rast)<text:line-break/><text:span text:style-name="Strong_20_Emphasis">Ehwaz</text:span> – 285 Hz (gibanje, partnerska dinamika)<text:line-break/><text:span text:style-name="Strong_20_Emphasis">Mannaz</text:span> – 396 Hz (zavest skupnosti, notranje zrcalo)<text:line-break/><text:span text:style-name="Strong_20_Emphasis">Laguz</text:span> – 417 Hz (čustveni pretok, tok intuicije)<text:line-break/><text:span text:style-name="Strong_20_Emphasis">Ingwaz</text:span> – 528 Hz (notranje dozorevanje, semenska moč)<text:line-break/><text:span text:style-name="Strong_20_Emphasis">Dagaz</text:span> – 639 Hz (prehod, notranji preboj)<text:line-break/><text:span text:style-name="Strong_20_Emphasis">Othala</text:span> – 741 Hz (dednost, povezava z izvorom)</text:p>
      <text:h text:style-name="Heading_20_3" text:outline-level="3">7.4 Osebna runa</text:h>
      <text:p text:style-name="Text_20_body">Vsak ima svojo izvorno runo – izračunano iz imena, rojstnega dne, ali intuitivno zaznano. Tvoja osebna runa ni fiksna – je ogledalo tvojega trenutnega polja.</text:p>
      <text:p text:style-name="Text_20_body">Osebna runa predstavlja energijo, ki je najbolj aktivna v tvojem življenju. Lahko odraža tvojo največjo moč, hkrati pa tudi tisto lekcijo, ki se je najpogosteje dotikaš.</text:p>
      <text:p text:style-name="Text_20_body">Ko prepoznaš svojo osebno runo, jo lahko:</text:p>
      <text:list xml:id="list7841806233456126833" text:style-name="L29">
        <text:list-item>
          <text:p text:style-name="P26">nosiš kot simbol (npr. amulet, tetovaža, znak na papirju)</text:p>
        </text:list-item>
        <text:list-item>
          <text:p text:style-name="P26">uporabljaš kot mantro (izgovarjaš ime v meditaciji)</text:p>
        </text:list-item>
        <text:list-item>
          <text:p text:style-name="P26">rišeš z roko ali zavestjo na telo</text:p>
        </text:list-item>
        <text:list-item>
          <text:p text:style-name="P26">prosiš, da te uči, varuje, vodi</text:p>
        </text:list-item>
      </text:list>
      <text:p text:style-name="Text_20_body">Primer: Če je tvoja osebna runa <text:span text:style-name="Strong_20_Emphasis">Ansuz</text:span>, si verjetno glas resnice – učenec duhovnih sporočil in božanskega diha. Tvoja naloga je govoriti, kar je resnično – in poslušati tisto, kar pride iz onkraj misli.</text:p>
      <text:p text:style-name="Text_20_body">Če je tvoja runa <text:span text:style-name="Strong_20_Emphasis">Uruz</text:span>, nosiš surovo moč volje. A ta moč ni tu, da bi nadzirala – temveč da bi osvobajala.</text:p>
      <text:p text:style-name="Text_20_body">Prepoznavanje osebne rune ni stvar formule – je stvar občutka. Včasih te najde sama.</text:p>
      <text:p text:style-name="Text_20_body"/>
      <text:h text:style-name="Heading_20_3" text:outline-level="3"><text:soft-page-break/>7.5 Runice v Codexu Damiris</text:h>
      <text:p text:style-name="Text_20_body">V Codexu uporabljamo rune ne za vedeževanje – ampak za aktivacijo. Runica ni napoved, je vžig. Pisanje run na papir, telo ali v mislih, sproži notranje procese, ki obidejo ego.</text:p>
      <text:p text:style-name="Text_20_body">Rune so simboli, ki te ne prosijo, da verjameš. Prosijo te, da <text:span text:style-name="Emphasis">čutiš</text:span>. Ko jih začutiš – jih nikoli več ne moreš pozabiti.</text:p>
      <text:h text:style-name="Heading_20_3" text:outline-level="3">7.6 Runski uroki in svetlobne formule</text:h>
      <text:p text:style-name="Text_20_body">Rune niso samo pasivni simboli – so elementi runskih urokov: svetlobnih formul, ki se zapišejo, izrečejo ali vizualizirajo. Ko je runa združena z namero, postane urok. Spodaj nekaj primerov:</text:p>
      <text:p text:style-name="Text_20_body"><text:span text:style-name="Strong_20_Emphasis">1. Urok zaščite</text:span><text:line-break/>Algiz – Thurisaz – Eihwaz<text:line-break/>→ Zaščiti moj prostor, okrepi moj steber, razbij vsako senco.</text:p>
      <text:p text:style-name="Text_20_body"><text:span text:style-name="Strong_20_Emphasis">2. Urok notranje moči</text:span><text:line-break/>Uruz – Tiwaz – Sowilo<text:line-break/>→ Moja volja je jasna. Moja moč je čista. Moj ogenj gori.</text:p>
      <text:p text:style-name="Text_20_body"><text:span text:style-name="Strong_20_Emphasis">3. Urok zdravljenja</text:span><text:line-break/>Berkano – Laguz – Kenaz<text:line-break/>→ Naj steče zdravilna voda skozi moje celice. Naj se vžge luč obnove.</text:p>
      <text:p text:style-name="Text_20_body"><text:span text:style-name="Strong_20_Emphasis">4. Urok vizije in jasnosti</text:span><text:line-break/>Ansuz – Raido – Dagaz<text:line-break/>→ Govori skozi mene. Pokaži mi pot. Naj se odpre nov dan.</text:p>
      <text:p text:style-name="Text_20_body">Uroki se lahko izgovarjajo, pišejo z roko, vizualizirajo ali celo izrežejo v les. Moč je v povezavi med simbolom, zvokom in zavestjo.</text:p>
      <text:h text:style-name="Heading_20_3" text:outline-level="3">7.7 Runica kot orodje posvetitve</text:h>
      <text:p text:style-name="Text_20_body">Ko v Codexu posvetiš prostor, misel ali telo, izbereš eno runo – in ji daš dih. Govoriš z njo, dokler ne odzveni v tebi. To ni urok. To je odnos.</text:p>
      <text:p text:style-name="Text_20_body">Runica ne deluje kot ukaz – ampak kot soglasje. Če jo čutiš – deluje. Če jo spoštuješ – živi.</text:p>
      <text:h text:style-name="Heading_20_3" text:outline-level="3">7.8 Runa dneva in delovanje v času</text:h>
      <text:p text:style-name="Text_20_body">Rune niso statične – vsaka ima svoj cikel in fazo. Runo dneva lahko izbereš intuitivno ali z žrebom. Njena prisotnost vpliva na tvojo energijo dneva:</text:p>
      <text:list xml:id="list5376015620994242152" text:style-name="L27">
        <text:list-item>
          <text:p text:style-name="P24">Zapiši jo na kožo ali papir</text:p>
        </text:list-item>
        <text:list-item>
          <text:p text:style-name="P24">Položi jo pod blazino</text:p>
        </text:list-item>
        <text:list-item>
          <text:p text:style-name="P24">Govori njeno ime kot mantro</text:p>
        </text:list-item>
      </text:list>
      <text:p text:style-name="Text_20_body">Vsaka runa aktivira drug del zavesti – nekateri dnevi kličejo moč, drugi jasnost, tretji tišino.</text:p>
      <text:h text:style-name="Heading_20_3" text:outline-level="3">7.9 Runa v telesu (energijska karta)</text:h>
      <text:p text:style-name="Text_20_body">Rune se lahko povežejo tudi z deli telesa:</text:p>
      <text:list xml:id="list6375311829523788222" text:style-name="L28">
        <text:list-item>
          <text:p text:style-name="P25"><text:span text:style-name="Strong_20_Emphasis">Fehu</text:span> – stopala (premik naprej)</text:p>
        </text:list-item>
        <text:list-item>
          <text:p text:style-name="P25"><text:span text:style-name="Strong_20_Emphasis">Uruz</text:span> – noge (moč in stabilnost)</text:p>
        </text:list-item>
        <text:list-item>
          <text:p text:style-name="P25"><text:soft-page-break/><text:span text:style-name="Strong_20_Emphasis">Thurisaz</text:span> – kolena (prebujanje volje)</text:p>
        </text:list-item>
        <text:list-item>
          <text:p text:style-name="P25"><text:span text:style-name="Strong_20_Emphasis">Ansuz</text:span> – grlo (glas, resnica)</text:p>
        </text:list-item>
        <text:list-item>
          <text:p text:style-name="P25"><text:span text:style-name="Strong_20_Emphasis">Kenaz</text:span> – srce (notranja svetloba)</text:p>
        </text:list-item>
        <text:list-item>
          <text:p text:style-name="P25"><text:span text:style-name="Strong_20_Emphasis">Sowilo</text:span> – glava (jasnost, povezanost z višjim jazom)</text:p>
        </text:list-item>
      </text:list>
      <text:p text:style-name="Text_20_body">Z vizualizacijo rune v določenem delu telesa aktiviraš frekvenco in polje zdravljenja.</text:p>
      <text:p text:style-name="Text_20_body">Rune niso le simboli preteklosti – so žive, prisotne, odgovarjajoče. Ko jih spoštuješ kot zavestna bitja, postanejo tvoji zavezniki.</text:p>
      <text:h text:style-name="P85" text:outline-level="1">**Codex Damiris – Knjiga Elementov** <text:s/></text:h>
      <text:h text:style-name="Heading_20_2" text:outline-level="2">Poglavje 8: Elementi in Notranja Alkimija</text:h>
      <text:p text:style-name="Text_20_body">Elementi niso zgolj sestavine narave – so matrice zavesti. Vsak element ni le snov, temveč proces, tok, arhetip. V telesu, duši in zavesti delujejo kot sile preobrazbe. Pristop Codexa Damiris k elementom temelji na svetlobni alkimiji: razumevanju, kako se notranji svet sestavlja, giblje in zdravi skozi elementarne tokove.</text:p>
      <text:h text:style-name="Heading_20_3" text:outline-level="3">8.1 Štirje osnovni elementi</text:h>
      <text:p text:style-name="Text_20_body"><text:span text:style-name="Strong_20_Emphasis">Ogenj (Ignis)</text:span> – transformacija, volja, duhovni ogenj. Prisoten je v srcu, očeh, vsakem impulzu po gibanju. Njegova senca je bes ali uničenje – a tudi skozi ogenj duša dozori.</text:p>
      <text:p text:style-name="Text_20_body"><text:span text:style-name="Strong_20_Emphasis">Voda (Aqua)</text:span> – čutenje, globina, sprejemanje. Voda je tekoča zavest, ki nosi spomine. Prisotna je v čustvih, krvi, intuiciji. Njena senca je pasivnost ali zastrupitev – a brez vode ni očiščenja.</text:p>
      <text:p text:style-name="Text_20_body"><text:span text:style-name="Strong_20_Emphasis">Zrak (Aer)</text:span> – um, dih, komunikacija. Prisoten v mislih, idejah, besedah. Je gibljiv, neulovljiv, most med višjim in nižjim. Njegova senca je beg, razpršenost, laž.</text:p>
      <text:p text:style-name="Text_20_body"><text:span text:style-name="Strong_20_Emphasis">Zemlja (Terra)</text:span> – utelešenje, stabilnost, zvestoba stvarjenju. Prisotna v telesu, kosteh, naravi, materiji. Njena senca je otrplost ali navezanost – a brez nje ni temelja.</text:p>
      <text:h text:style-name="Heading_20_3" text:outline-level="3">8.2 Petoelement: Eter (Aether)</text:h>
      <text:p text:style-name="Text_20_body">Eter je prostor med elementi. Ni stvar, ampak polje. V njem se stikajo časi, dimenzije in dušne resnice. Prisoten je v tišini, meditaciji, med spanjem in v smrti. V Codexu Damiris je eter izvir, skozi katerega zavest komunicira z višjimi ravnmi.</text:p>
      <text:h text:style-name="Heading_20_3" text:outline-level="3">8.3 Elementi v telesu in energiji</text:h>
      <text:list xml:id="list2824456752839489199" text:style-name="L30">
        <text:list-item>
          <text:p text:style-name="P27"><text:span text:style-name="Strong_20_Emphasis">Ogenj</text:span> – prebavila, srčna čakra, žleze z notranjim izločanjem.</text:p>
        </text:list-item>
        <text:list-item>
          <text:p text:style-name="P27"><text:span text:style-name="Strong_20_Emphasis">Voda</text:span> – ledvice, spolni organi, limfa, sakralna čakra.</text:p>
        </text:list-item>
        <text:list-item>
          <text:p text:style-name="P27"><text:span text:style-name="Strong_20_Emphasis">Zrak</text:span> – pljuča, živčni sistem, grlena čakra.</text:p>
        </text:list-item>
        <text:list-item>
          <text:p text:style-name="P27"><text:span text:style-name="Strong_20_Emphasis">Zemlja</text:span> – skelet, mišice, korenska čakra.</text:p>
        </text:list-item>
        <text:list-item>
          <text:p text:style-name="P27"><text:span text:style-name="Strong_20_Emphasis">Eter</text:span> – epifiza, eterična mreža, kronska čakra.</text:p>
        </text:list-item>
      </text:list>
      <text:p text:style-name="Text_20_body">Ravnovesje teh elementov omogoča zdravje. Neravnovesje ustvari karmo, bolezen ali duševno razklanost.</text:p>
      <text:h text:style-name="Heading_20_3" text:outline-level="3">8.4 Notranja alkimija – preobrazba zavesti</text:h>
      <text:p text:style-name="Text_20_body">Notranja alkimija ni kemija – je zavestna transmutacija. Prepoznaš stanje, element, ki deluje – in ga usmeriš. To se ne doseže s silo, ampak s prisotnostjo.</text:p>
      <text:list xml:id="list8967954227682925725" text:style-name="L31">
        <text:list-item>
          <text:p text:style-name="P28">Jeza → pretvori se v ogenj jasnosti.</text:p>
        </text:list-item>
        <text:list-item>
          <text:p text:style-name="P28">Žalost → postane voda sočutja.</text:p>
        </text:list-item>
        <text:list-item>
          <text:p text:style-name="P28">Strah → se dvigne v zrak razumevanja.</text:p>
        </text:list-item>
        <text:list-item>
          <text:p text:style-name="P28">Utrujenost → postane zemlja miru.</text:p>
        </text:list-item>
        <text:list-item>
          <text:p text:style-name="P28">Zmedenost → se raztopi v etru tišine.</text:p>
        </text:list-item>
      </text:list>
      <text:h text:style-name="Heading_20_3" text:outline-level="3"><text:soft-page-break/>8.5 Uporaba elementov v ritualu in zdravljenju</text:h>
      <text:list xml:id="list892086893899715727" text:style-name="L32">
        <text:list-item>
          <text:p text:style-name="P29"><text:span text:style-name="Strong_20_Emphasis">Ogenj</text:span> – sveče, vizualizacija plamena, mantra »Ignis intra me lucet.«</text:p>
        </text:list-item>
        <text:list-item>
          <text:p text:style-name="P29"><text:span text:style-name="Strong_20_Emphasis">Voda</text:span> – kopeli, pitje posvečene vode, mantra »Fluo sine timore.«</text:p>
        </text:list-item>
        <text:list-item>
          <text:p text:style-name="P29"><text:span text:style-name="Strong_20_Emphasis">Zrak</text:span> – dih, petje, mantra »Verbum portat spiritum.«</text:p>
        </text:list-item>
        <text:list-item>
          <text:p text:style-name="P29"><text:span text:style-name="Strong_20_Emphasis">Zemlja</text:span> – stik z naravo, kristali, mantra »Corpus sacrum terrae.«</text:p>
        </text:list-item>
        <text:list-item>
          <text:p text:style-name="P29"><text:span text:style-name="Strong_20_Emphasis">Eter</text:span> – meditacija, svetlobni kanali, mantra »Omnia in uno silentio."</text:p>
        </text:list-item>
      </text:list>
      <text:h text:style-name="Heading_20_3" text:outline-level="3">8.6 Elementi in astrologija</text:h>
      <text:p text:style-name="Text_20_body">Vsako astrološko znamenje je povezano z enim elementom:</text:p>
      <text:list xml:id="list365164269253557852" text:style-name="L33">
        <text:list-item>
          <text:p text:style-name="P30"><text:span text:style-name="Strong_20_Emphasis">Ogenj:</text:span> Oven, Lev, Strelec</text:p>
        </text:list-item>
        <text:list-item>
          <text:p text:style-name="P30"><text:span text:style-name="Strong_20_Emphasis">Zemlja:</text:span> Bik, Devica, Kozorog</text:p>
        </text:list-item>
        <text:list-item>
          <text:p text:style-name="P30"><text:span text:style-name="Strong_20_Emphasis">Zrak:</text:span> Dvojčka, Tehtnica, Vodnar</text:p>
        </text:list-item>
        <text:list-item>
          <text:p text:style-name="P30"><text:span text:style-name="Strong_20_Emphasis">Voda:</text:span> Rak, Škorpijon, Ribi</text:p>
        </text:list-item>
      </text:list>
      <text:p text:style-name="Text_20_body">Tvoje rojstno znamenje odraža osnovni element tvoje osebnosti, a v tebi delujejo vsi – vsak s svojo lekcijo.</text:p>
      <text:h text:style-name="Heading_20_3" text:outline-level="3">8.7 Elementarna povezava z runami</text:h>
      <text:p text:style-name="Text_20_body">Rune nosijo elementarno komponento:</text:p>
      <text:list xml:id="list8744358336779869237" text:style-name="L34">
        <text:list-item>
          <text:p text:style-name="P31"><text:span text:style-name="Strong_20_Emphasis">Ogenj:</text:span> Kenaz, Sowilo, Tiwaz</text:p>
        </text:list-item>
        <text:list-item>
          <text:p text:style-name="P31"><text:span text:style-name="Strong_20_Emphasis">Voda:</text:span> Laguz, Berkano</text:p>
        </text:list-item>
        <text:list-item>
          <text:p text:style-name="P31"><text:span text:style-name="Strong_20_Emphasis">Zrak:</text:span> Ansuz, Raido</text:p>
        </text:list-item>
        <text:list-item>
          <text:p text:style-name="P31"><text:span text:style-name="Strong_20_Emphasis">Zemlja:</text:span> Fehu, Othala, Jera</text:p>
        </text:list-item>
        <text:list-item>
          <text:p text:style-name="P31"><text:span text:style-name="Strong_20_Emphasis">Eter:</text:span> Perthro, Dagaz, Algiz</text:p>
        </text:list-item>
      </text:list>
      <text:p text:style-name="Text_20_body">Z runami lahko aktiviraš elementarni tok. Če ti manjka zemeljske stabilnosti – uporabi <text:span text:style-name="Strong_20_Emphasis">Fehu</text:span>. Če iščeš duhovno odprtost – prikliči <text:span text:style-name="Strong_20_Emphasis">Perthro</text:span>.</text:p>
      <text:p text:style-name="Text_20_body">Elementi niso samo okoli tebe. So v tebi – in ti si njihov alkimist.</text:p>
      <text:p text:style-name="Text_20_body"/>
      <text:h text:style-name="P88" text:outline-level="2">Poglavje 9: Čas, Dimenzije in Svetovi Znotraj</text:h>
      <text:p text:style-name="Text_20_body">Čas ni linearen – to je iluzija, ki jo človeška zavest uporablja, da bi lahko dojela izkušnjo. V Codexu Damiris je čas viden kot spirala zavesti: vsaka točka vsebuje preteklost, sedanjost in potencial prihodnosti.</text:p>
      <text:h text:style-name="Heading_20_3" text:outline-level="3">9.1 Notranji čas in zunanji čas</text:h>
      <text:p text:style-name="Text_20_body">Notranji čas teče skozi občutke, navdihe, slutnje. Zunanji čas meri gibanje teles, urnike in meje. Ko se notranji in zunanji čas uskladita, nastane sinhroniciteta – dogodek, ki ni naključje.</text:p>
      <text:h text:style-name="Heading_20_3" text:outline-level="3">9.2 Dimenzije zavesti</text:h>
      <text:p text:style-name="Text_20_body">Vsaka dimenzija ni prostor – je frekvenca. Ko se tvoja zavest dvigne, ne greš nikamor – ampak vidiš več.<text:line-break/>Spodaj so opisane osnovne zavestne dimenzije, skozi katere duša potuje in jih lahko tudi utelesi.</text:p>
      <text:h text:style-name="Heading_20_4" text:outline-level="4">1D – Zavest snovi</text:h>
      <text:p text:style-name="Text_20_body">Obstoj brez zaznave. Zavest atomov, mineralov, stabilnosti. V človeku predstavlja temeljno voljo do obstoja – korenska čakra.</text:p>
      <text:h text:style-name="Heading_20_4" text:outline-level="4">2D – Biološka zavest</text:h>
      <text:p text:style-name="Text_20_body">Instinkt, preživetje, rast. Zavest rastlin, živali, naravnih ciklov. V telesu deluje kot celična inteligenca in naravni ritem.</text:p>
      <text:h text:style-name="Heading_20_4" text:outline-level="4">3D – Dualna fizična realnost</text:h>
      <text:p text:style-name="Text_20_body">Prostor, čas, ločenost, ego. Zavest "jaz proti svetu". Učenje preko nasprotij, izzivov, omejitev. Večina človeštva prebiva tukaj.</text:p>
      <text:h text:style-name="Heading_20_4" text:outline-level="4">4D – Časovna zavest in astralna realnost</text:h>
      <text:p text:style-name="Text_20_body">Misli, čustva, prepričanja, ego-projekcije. Dimenzija časa in spomina. Tu živijo karmični vozli, entitete, sanjski svet in vizije.</text:p>
      <text:h text:style-name="Heading_20_4" text:outline-level="4">5D – Zavest duše in enosti</text:h>
      <text:p text:style-name="Text_20_body">Brezpogojna ljubezen, telepatija, soustvarjanje. Tu zavest zaznava druge kot del sebe. Ni več ločitve. Intuicija je primarni jezik.</text:p>
      <text:h text:style-name="Heading_20_4" text:outline-level="4">6D – Arhetipska zavest</text:h>
      <text:p text:style-name="Text_20_body">Mreža oblik, simbolov, svetih geometrij. Tu bivajo dušne matrice, dušni pogodbari, višji jaz. Zavest ustvarjalca realnosti.</text:p>
      <text:h text:style-name="Heading_20_4" text:outline-level="4">7D – Božanska arhitektura</text:h>
      <text:p text:style-name="Text_20_body">Zavest brez forme, ki ustvarja forme. Izvor zvoka, svetlobe, matrice. Tu nastajajo dušne poti, ritem vesolja, zapisane svetlobne matrice.</text:p>
      <text:h text:style-name="Heading_20_4" text:outline-level="4"><text:soft-page-break/>8D – Zavest kolektivne kreacije</text:h>
      <text:p text:style-name="Text_20_body">Enost vseh bitij, vseh časovnih črt. Zlitje misli, čustev, oblik v eno polje. Tu se uresničujejo dušni dogovori celotnih skupin.</text:p>
      <text:h text:style-name="Heading_20_4" text:outline-level="4">9D – Zlitje svetlobne in zvočne matrice</text:h>
      <text:p text:style-name="Text_20_body">Vibracija Izvora kot informacija. Zavest, ki ustvarja Zavest. Brezmejna prisotnost, ki nima več potrebe po obliki.</text:p>
      <text:h text:style-name="Heading_20_4" text:outline-level="4">10D–12D – Prehodna stanja čiste zavesti</text:h>
      <text:p text:style-name="Text_20_body">Popolna holografska enost, zlita z vsem stvarstvom. Zavest ni več znotraj telesa – temveč telo postane zavest.<text:line-break/>Tukaj se Codex Damiris ne konča – tukaj se začne kot svetlobna knjiga duše.</text:p>
      <text:h text:style-name="Heading_20_3" text:outline-level="3">9.3 Mesta znotraj</text:h>
      <text:p text:style-name="Text_20_body">V Codexu obstajajo svetovi znotraj:</text:p>
      <text:list xml:id="list8704368988258136219" text:style-name="L40">
        <text:list-item>
          <text:p text:style-name="P32"><text:span text:style-name="Strong_20_Emphasis">Notranji vrt</text:span> – prostor za regeneracijo, intuicijo, duhovni stik</text:p>
        </text:list-item>
        <text:list-item>
          <text:p text:style-name="P32"><text:span text:style-name="Strong_20_Emphasis">Kristalna dvorana</text:span> – prostor za spomin duše in aktivacijo svetlobnega telesa</text:p>
        </text:list-item>
        <text:list-item>
          <text:p text:style-name="P32"><text:span text:style-name="Strong_20_Emphasis">Zlata spirala</text:span> – kanal vzpenjanja, notranja povezava z višjo zavestjo</text:p>
        </text:list-item>
        <text:list-item>
          <text:p text:style-name="P32"><text:span text:style-name="Strong_20_Emphasis">Templji</text:span> – energetske točke v telesu, kjer se elementarna, astralna in dušna energija prekrivajo</text:p>
        </text:list-item>
      </text:list>
      <text:h text:style-name="Heading_20_3" text:outline-level="3" text:is-list-header="true">9.4 Potovanje zavesti</text:h>
      <text:p text:style-name="Text_20_body">Ko zapreš oči in greš vase, ne bežiš – greš domov. Notranja potovanja niso domišljija, temveč premik zavedanja v subtilnejše plasti. Ključno je:</text:p>
      <text:list xml:id="list367701810983038643" text:style-name="L41">
        <text:list-item>
          <text:p text:style-name="P33">Jasna namera</text:p>
        </text:list-item>
        <text:list-item>
          <text:p text:style-name="P33">Spoštovanje polja</text:p>
        </text:list-item>
        <text:list-item>
          <text:p text:style-name="P33">Zaupanje v zaznavo</text:p>
        </text:list-item>
      </text:list>
      <text:h text:style-name="Heading_20_3" text:outline-level="3" text:is-list-header="true">9.5 Kozmična telesa in uglasitve</text:h>
      <text:p text:style-name="Text_20_body">Zemlja, Luna, Sonce in zvezde niso le telesa – so zavestni nosilci informacij. Vplivajo na tvoj biološki ritem, tvojo čustveno pretočnost, tvojo sposobnost manifestacije. Z njimi se lahko zavestno uglašuješ:</text:p>
      <text:list xml:id="list3811198155067726723" text:style-name="L42">
        <text:list-item>
          <text:p text:style-name="P34">Ob polni luni odpiraj intuitivna vrata</text:p>
        </text:list-item>
        <text:list-item>
          <text:p text:style-name="P34">Ob sončnem vzhodu aktiviraj etrski dih</text:p>
        </text:list-item>
        <text:list-item>
          <text:p text:style-name="P34">V miru zvezd poslušaj šepet večnosti</text:p>
        </text:list-item>
      </text:list>
      <text:h text:style-name="Heading_20_3" text:outline-level="3" text:is-list-header="true">9.6 Časovna alkimija</text:h>
      <text:p text:style-name="Text_20_body">Zavedanje časa te ne omeji – te osvobodi. V Codexu uporabljamo čas kot orodje:</text:p>
      <text:list xml:id="list2712170722479729171" text:style-name="L43">
        <text:list-item>
          <text:p text:style-name="P35"><text:span text:style-name="Strong_20_Emphasis">Sidrišče</text:span> – vsak dan ima ključno točko moči (dan, ura, znak)</text:p>
        </text:list-item>
        <text:list-item>
          <text:p text:style-name="P35"><text:span text:style-name="Strong_20_Emphasis">Odpiranje portalov</text:span> – meditacija ob določenih astroloških prehodih</text:p>
        </text:list-item>
        <text:list-item>
          <text:p text:style-name="P35"><text:soft-page-break/><text:span text:style-name="Strong_20_Emphasis">Zgodovinski popravki</text:span> – razreševanje karmičnih vozlov v meditaciji (npr. preko 4D)</text:p>
        </text:list-item>
      </text:list>
      <text:p text:style-name="Text_20_body">Čas ni nasprotnik. Je zavestni tok, ki ti želi služiti.<text:line-break/>Če mu prisluhneš, postaneš soustvarjalec njegove pesmi.</text:p>
      <text:p text:style-name="Text_20_body"/>
      <text:h text:style-name="P88" text:outline-level="2">Poglavje 10: Prerokbe in Tokovi Prihodnosti</text:h>
      <text:p text:style-name="Text_20_body">Prerokba ni napoved. Prerokba je odmev – val, ki prihaja iz prihodnosti in trese tvojo sedanjost. Ni nujno, da se zgodi – zgodi se, če je usklajena z zavestjo tistega, ki jo sprejme.</text:p>
      <text:h text:style-name="Heading_20_3" text:outline-level="3">10.1 Narava prerokbe</text:h>
      <text:p text:style-name="Text_20_body">V Codexu Damiris je prerokba zavestna frekvenca. Ko jo prebereš, ne dobiš odgovora – dobiš ključ. Prerokba odpre vrata, a ti izbereš, ali stopiš skoznje.</text:p>
      <text:h text:style-name="Heading_20_3" text:outline-level="3">10.2 Viri prerokb</text:h>
      <text:list xml:id="list542088143954396674" text:style-name="L44">
        <text:list-item>
          <text:p text:style-name="P36"><text:span text:style-name="Strong_20_Emphasis">Intuitivni prebliski</text:span> (5D tokovi)</text:p>
        </text:list-item>
        <text:list-item>
          <text:p text:style-name="P36"><text:span text:style-name="Strong_20_Emphasis">Sanje</text:span> (4D astralna vrata)</text:p>
        </text:list-item>
        <text:list-item>
          <text:p text:style-name="P36"><text:span text:style-name="Strong_20_Emphasis">Tarot, rune, oraklji</text:span> (3D prevod višjih tokov)</text:p>
        </text:list-item>
        <text:list-item>
          <text:p text:style-name="P36"><text:span text:style-name="Strong_20_Emphasis">Osebe kot prenašalci</text:span> (kanali, preroki, pesniki)</text:p>
        </text:list-item>
        <text:list-item>
          <text:p text:style-name="P36"><text:span text:style-name="Strong_20_Emphasis">Narava</text:span> (znaki, sinhronosti, živali, vreme)</text:p>
        </text:list-item>
      </text:list>
      <text:h text:style-name="Heading_20_3" text:outline-level="3">10.3 Notranji prerok</text:h>
      <text:p text:style-name="Text_20_body">Vsak ima notranjega preroka – to je tisti tihi glas, ki ga preglasi hrup zunanjega sveta. Da ga slišiš, moraš biti:</text:p>
      <text:list xml:id="list7338107109777247272" text:style-name="L45">
        <text:list-item>
          <text:p text:style-name="P37">Pripravljen slišati nekaj, česar tvoj ego ne želi</text:p>
        </text:list-item>
        <text:list-item>
          <text:p text:style-name="P37">Pripravljen spremeniti smer</text:p>
        </text:list-item>
        <text:list-item>
          <text:p text:style-name="P37">Pripravljen odpustiti preteklosti</text:p>
        </text:list-item>
      </text:list>
      <text:h text:style-name="Heading_20_3" text:outline-level="3">10.4 Arhetipi prihodnosti</text:h>
      <text:p text:style-name="Text_20_body">V Codexu ne govorimo o »dogodkih«, ampak o tokovih:</text:p>
      <text:list xml:id="list7421338483000069099" text:style-name="L46">
        <text:list-item>
          <text:p text:style-name="P38"><text:span text:style-name="Strong_20_Emphasis">Val Prebujenja</text:span> – množično razkritje resnic, ki so bile skrite</text:p>
        </text:list-item>
        <text:list-item>
          <text:p text:style-name="P38"><text:span text:style-name="Strong_20_Emphasis">Val Srčne Luči</text:span> – prihod generacije, ki bo ljubila z zavedanjem</text:p>
        </text:list-item>
        <text:list-item>
          <text:p text:style-name="P38"><text:span text:style-name="Strong_20_Emphasis">Val Preobrazbe Zemlje</text:span> – ponovno zlitje ljudi z elementi in svetlobnim omrežjem planeta</text:p>
        </text:list-item>
      </text:list>
      <text:h text:style-name="Heading_20_3" text:outline-level="3">10.5 Prerokovanje kot svetlobno dejanje</text:h>
      <text:p text:style-name="Text_20_body">Ko prerokuješ, ustvarjaš most. Ne ustvarjaj strahu – ustvarjaj možnost. Vse prerokbe v Codexu temeljijo na načelu: <text:span text:style-name="Strong_20_Emphasis">»Napovej tisto, kar si pripravljen ustvariti.«</text:span></text:p>
      <text:h text:style-name="Heading_20_3" text:outline-level="3">10.6 Spoznanja Codexa – zbirka prihodnjih zapisov</text:h>
      <text:p text:style-name="Text_20_body">Ta razdelek se sproti dopolnjuje z aktualnimi prerokbami, ki jih kanaliziraš sam ali jih prejmeš v vizijah, sanjah ali svetlobnem stiku. Prerokbe niso zgolj informacije – so kode.</text:p>
      <text:p text:style-name="Quotations">»Ko prideš do križišča, poslušaj dih vetra – tisti, ki nosi ime tvoje poti.«</text:p>
      <text:p text:style-name="Quotations">»Ne boj se teme – tista vrata, ki jih ne vidiš, vodijo v največjo svetlobo.«</text:p>
      <text:p text:style-name="Quotations">»Ko te pozove glas, ki ni tvoj, a govori tvojo resnico – sledi.«</text:p>
      <text:h text:style-name="P88" text:outline-level="2">Poglavje 11: Svetlobni Zapisi in Jezik Duše</text:h>
      <text:p text:style-name="Text_20_body">Svetlobni zapis je komunikacija brez besed, sporočilo, ki ga duša razume takoj – kot resnico, ki je ni treba razlagati. V Codexu Damiris svetlobni zapisi niso samo sporočila – so žive kode zavesti, ki preoblikujejo tistega, ki jih prejme.</text:p>
      <text:h text:style-name="Heading_20_3" text:outline-level="3">11.1 Kaj je svetlobni zapis?</text:h>
      <text:p text:style-name="Text_20_body">To ni beseda. To je frekvenca. Je vibracija dušne resnice, ki se lahko izrazi skozi:</text:p>
      <text:list xml:id="list7944915556578385579" text:style-name="L49">
        <text:list-item>
          <text:p text:style-name="P39">simbole</text:p>
        </text:list-item>
        <text:list-item>
          <text:p text:style-name="P39">zvoke</text:p>
        </text:list-item>
        <text:list-item>
          <text:p text:style-name="P39">gibanje</text:p>
        </text:list-item>
        <text:list-item>
          <text:p text:style-name="P39">črke, ki niso iz znanega jezika</text:p>
        </text:list-item>
        <text:list-item>
          <text:p text:style-name="P39">notranji uvid ali sanje</text:p>
        </text:list-item>
      </text:list>
      <text:p text:style-name="Text_20_body">Svetlobni zapis obide razum in govori direktno srčni zavesti.</text:p>
      <text:h text:style-name="Heading_20_3" text:outline-level="3">11.2 Izvor svetlobnih zapisov</text:h>
      <text:p text:style-name="Text_20_body">Svetlobni zapisi prihajajo iz:</text:p>
      <text:list xml:id="list6414544118678848429" text:style-name="L50">
        <text:list-item>
          <text:p text:style-name="P40">višjega jaza</text:p>
        </text:list-item>
        <text:list-item>
          <text:p text:style-name="P40">skupnega polja duš</text:p>
        </text:list-item>
        <text:list-item>
          <text:p text:style-name="P40">zvezdnih svetov (Sirij, Plejade, Andromeda)</text:p>
        </text:list-item>
        <text:list-item>
          <text:p text:style-name="P40">osebne monade (izvorne točke tvoje zavesti)</text:p>
        </text:list-item>
      </text:list>
      <text:h text:style-name="Heading_20_3" text:outline-level="3">11.3 Prejemanje in zapisovanje</text:h>
      <text:p text:style-name="Text_20_body">Ko zapisuješ svetlobne kode, ne prevajaš – ampak kanaliziraš. Pomembno je:</text:p>
      <text:list xml:id="list7239090500653332864" text:style-name="L51">
        <text:list-item>
          <text:p text:style-name="P41">biti v svetlobno čistem stanju</text:p>
        </text:list-item>
        <text:list-item>
          <text:p text:style-name="P41">dovoliti, da roka piše brez uma</text:p>
        </text:list-item>
        <text:list-item>
          <text:p text:style-name="P41">ne vrednotiti sporočila – ampak ga občutiti</text:p>
        </text:list-item>
      </text:list>
      <text:h text:style-name="Heading_20_3" text:outline-level="3">11.4 Uporaba svetlobnih zapisov</text:h>
      <text:p text:style-name="Text_20_body">Uporabljaš jih lahko:</text:p>
      <text:list xml:id="list5713171578085123634" text:style-name="L52">
        <text:list-item>
          <text:p text:style-name="P42">kot osebno zaščito (zapiši na telo ali nosi na listu)</text:p>
        </text:list-item>
        <text:list-item>
          <text:p text:style-name="P42">kot sidro za energijsko delo</text:p>
        </text:list-item>
        <text:list-item>
          <text:p text:style-name="P42">za komunikacijo z višjimi bitji</text:p>
        </text:list-item>
        <text:list-item>
          <text:p text:style-name="P42">za zdravljenje (položi nad določen del telesa)</text:p>
        </text:list-item>
      </text:list>
      <text:h text:style-name="Heading_20_3" text:outline-level="3">11.5 Jezik Duše</text:h>
      <text:p text:style-name="Text_20_body">Jezik duše nima slovnice. Njegova struktura je valovna – kot glasba, ki jo razumeš, čeprav ne poznaš not. Ko govoriš iz duše, lahko uporabljaš:</text:p>
      <text:list xml:id="list2038150480844723708" text:style-name="L53">
        <text:list-item>
          <text:p text:style-name="P43"><text:soft-page-break/>svetlobne jezike</text:p>
        </text:list-item>
        <text:list-item>
          <text:p text:style-name="P43">šepet vetra</text:p>
        </text:list-item>
        <text:list-item>
          <text:p text:style-name="P43">govorico telesa</text:p>
        </text:list-item>
        <text:list-item>
          <text:p text:style-name="P43">energijske vzorce (pogled, dih, prisotnost)</text:p>
        </text:list-item>
      </text:list>
      <text:h text:style-name="Heading_20_3" text:outline-level="3">11.6 Aktivacija lastnega jezika</text:h>
      <text:p text:style-name="Text_20_body">Tvoj svetlobni jezik se lahko prebudi skozi:</text:p>
      <text:list xml:id="list4152136534923931696" text:style-name="L54">
        <text:list-item>
          <text:p text:style-name="P44">spontan govor v meditaciji</text:p>
        </text:list-item>
        <text:list-item>
          <text:p text:style-name="P44">pisanje v neznanem znaku</text:p>
        </text:list-item>
        <text:list-item>
          <text:p text:style-name="P44">petje tonov, ki jih ne znaš razložiti</text:p>
        </text:list-item>
      </text:list>
      <text:p text:style-name="Text_20_body">Zaupaj mu. Ni norost – je spomin.</text:p>
      <text:h text:style-name="P84" text:outline-level="3">11.7 Zvočna vrata in vibracijski ključi</text:h>
      <text:p text:style-name="Text_20_body">Zvok ni samo nosilec informacij – je sila oblikovanja. V Codexu Damiris so zvočna vrata energetski prehodi, ki se odprejo z uporabo določenih vibracij, tonov ali kombinacij glasovnih frekvenc. Ključ je tu več kot beseda – je tonski podpis, ki odzveni v polju in sproži odziv realnosti.</text:p>
      <text:h text:style-name="Heading_20_4" text:outline-level="4">Ključi zvočnih vrat:</text:h>
      <text:list xml:id="list3768869123145876686" text:style-name="L55">
        <text:list-item>
          <text:p text:style-name="P45"><text:span text:style-name="Strong_20_Emphasis">TONALNI KLJUČI</text:span> – en sam zven, ki odpira celični spomin ali čakro. Primer: 'Eee' za grlno čakro, 'Uuu' za srčno, 'Aah' za korensko. Ti zvoki nosijo resonanco, ki je univerzalna in neodvisna od jezika.</text:p>
        </text:list-item>
        <text:list-item>
          <text:p text:style-name="P45"><text:span text:style-name="Strong_20_Emphasis">SVETLOBNI JEZIK</text:span> – spontan zvočni tok brez mentalnega nadzora. Lahko se pojavi kot govor, petje, šepet, dihanje ali celo jecljanje. Gre za neposredno kanalizacijo iz višjih ravni zavesti, pogosto brez prevoda, a z močnim čustvenim učinkom.</text:p>
        </text:list-item>
        <text:list-item>
          <text:p text:style-name="P45"><text:span text:style-name="Strong_20_Emphasis">ZVOKI ZVEZD</text:span> – kodirani zvočni vzorci, ki prihajajo iz zvezdnih matričnih ravni (Sirij, Plejade, Andromeda). Vključujejo petzložne, spiralne in ritmične strukture, ki so prepoznavne po občutku domačnosti ali preboja.</text:p>
        </text:list-item>
      </text:list>
      <text:h text:style-name="Heading_20_4" text:outline-level="4">Uporaba:</text:h>
      <text:list xml:id="list4218692616520130933" text:style-name="L56">
        <text:list-item>
          <text:p text:style-name="P46"><text:span text:style-name="Strong_20_Emphasis">Pred meditacijo</text:span> – zvočno čiščenje prostora in polja</text:p>
        </text:list-item>
        <text:list-item>
          <text:p text:style-name="P46"><text:span text:style-name="Strong_20_Emphasis">Med zdravljenjem</text:span> – aktivacija celičnih spominov, odpiranje pretoka</text:p>
        </text:list-item>
        <text:list-item>
          <text:p text:style-name="P46"><text:span text:style-name="Strong_20_Emphasis">V skupinah</text:span> – harmonizacija kolektivnega polja, ustvarjanje svetlobnega kroga</text:p>
        </text:list-item>
        <text:list-item>
          <text:p text:style-name="P46"><text:span text:style-name="Strong_20_Emphasis">V osebnem delu</text:span> – prehod skozi notranje blokade, prebujanje spečih potencialov</text:p>
        </text:list-item>
      </text:list>
      <text:p text:style-name="Text_20_body">Zvok ni orodje. Je živo bitje. Ko ga ne proizvajaš, ampak se mu <text:span text:style-name="Emphasis">odpreš</text:span>, se zlitje zgodi – in ne odpreš le vrat, temveč <text:span text:style-name="Emphasis">postaneš vrata sama</text:span>.</text:p>
      <text:h text:style-name="P84" text:outline-level="3">11.8 Dvanajst vrat Zavesti in Mantre Odpiranja</text:h>
      <text:p text:style-name="Text_20_body">V Codexu Damiris je opisanih dvanajst notranjih vrat – dvanajst stopenj, skozi katere zavest prehaja v polno spominjanje sebe. Vsaka vrata so povezana z določenim glasom, zvokom in notranjo mantro, ki odpira njen speči potencial.</text:p>
      <text:h text:style-name="Heading_20_4" text:outline-level="4"><text:soft-page-break/>Vrata 1: Prisotnost v telesu</text:h>
      <text:p text:style-name="Text_20_body"><text:span text:style-name="Strong_20_Emphasis">Zvok:</text:span> Mmm<text:line-break/><text:span text:style-name="Strong_20_Emphasis">Mantra:</text:span> <text:span text:style-name="Emphasis">Telo je svetišče. Diham tukaj in zdaj.</text:span></text:p>
      <text:h text:style-name="Heading_20_4" text:outline-level="4">Vrata 2: Čutenje resnice</text:h>
      <text:p text:style-name="Text_20_body"><text:span text:style-name="Strong_20_Emphasis">Zvok:</text:span> Aah<text:line-break/><text:span text:style-name="Strong_20_Emphasis">Mantra:</text:span> <text:span text:style-name="Emphasis">Čutim. Dovolim. Ne zadržujem.</text:span></text:p>
      <text:h text:style-name="Heading_20_4" text:outline-level="4">Vrata 3: Glas izraza</text:h>
      <text:p text:style-name="Text_20_body"><text:span text:style-name="Strong_20_Emphasis">Zvok:</text:span> Eee<text:line-break/><text:span text:style-name="Strong_20_Emphasis">Mantra:</text:span> <text:span text:style-name="Emphasis">Izgovarjam svojo resnico z jasnostjo.</text:span></text:p>
      <text:h text:style-name="Heading_20_4" text:outline-level="4">Vrata 4: Srčna povezanost</text:h>
      <text:p text:style-name="Text_20_body"><text:span text:style-name="Strong_20_Emphasis">Zvok:</text:span> Uuu<text:line-break/><text:span text:style-name="Strong_20_Emphasis">Mantra:</text:span> <text:span text:style-name="Emphasis">Sem prostor ljubezni. Sprejemam vse, kar sem.</text:span></text:p>
      <text:h text:style-name="Heading_20_4" text:outline-level="4">Vrata 5: Vizija in uvid</text:h>
      <text:p text:style-name="Text_20_body"><text:span text:style-name="Strong_20_Emphasis">Zvok:</text:span> Iii<text:line-break/><text:span text:style-name="Strong_20_Emphasis">Mantra:</text:span> <text:span text:style-name="Emphasis">Vidim onkraj. Zaupam notranjemu očesu.</text:span></text:p>
      <text:h text:style-name="Heading_20_4" text:outline-level="4">Vrata 6: Zlitje z dušo</text:h>
      <text:p text:style-name="Text_20_body"><text:span text:style-name="Strong_20_Emphasis">Zvok:</text:span> Om<text:line-break/><text:span text:style-name="Strong_20_Emphasis">Mantra:</text:span> <text:span text:style-name="Emphasis">Duša vodi. Jaz sledim tišini.</text:span></text:p>
      <text:h text:style-name="Heading_20_4" text:outline-level="4">Vrata 7: Spomin izvora</text:h>
      <text:p text:style-name="Text_20_body"><text:span text:style-name="Strong_20_Emphasis">Zvok:</text:span> Raa<text:line-break/><text:span text:style-name="Strong_20_Emphasis">Mantra:</text:span> <text:span text:style-name="Emphasis">Sem svetloba. Sem izvor.</text:span></text:p>
      <text:h text:style-name="Heading_20_4" text:outline-level="4">Vrata 8: Kozmična prisotnost</text:h>
      <text:p text:style-name="Text_20_body"><text:span text:style-name="Strong_20_Emphasis">Zvok:</text:span> Hu<text:line-break/><text:span text:style-name="Strong_20_Emphasis">Mantra:</text:span> <text:span text:style-name="Emphasis">Moja zavest je neskončna. Moj dih je univerzum.</text:span></text:p>
      <text:h text:style-name="Heading_20_4" text:outline-level="4">Vrata 9: Spoznanje enosti</text:h>
      <text:p text:style-name="Text_20_body"><text:span text:style-name="Strong_20_Emphasis">Zvok:</text:span> Soham<text:line-break/><text:span text:style-name="Strong_20_Emphasis">Mantra:</text:span> <text:span text:style-name="Emphasis">Jaz sem To. To sem Jaz.</text:span></text:p>
      <text:h text:style-name="Heading_20_4" text:outline-level="4">Vrata 10: Aktivacija svetlobnega telesa</text:h>
      <text:p text:style-name="Text_20_body"><text:span text:style-name="Strong_20_Emphasis">Zvok:</text:span> Zii<text:line-break/><text:span text:style-name="Strong_20_Emphasis">Mantra:</text:span> <text:span text:style-name="Emphasis">Moje telo je mreža svetlobe.</text:span></text:p>
      <text:h text:style-name="Heading_20_4" text:outline-level="4">Vrata 11: Prehod skozi čas</text:h>
      <text:p text:style-name="Text_20_body"><text:span text:style-name="Strong_20_Emphasis">Zvok:</text:span> Tha<text:line-break/><text:span text:style-name="Strong_20_Emphasis">Mantra:</text:span> <text:span text:style-name="Emphasis">Prehajam brez odpora. Čas me ne veže.</text:span></text:p>
      <text:h text:style-name="Heading_20_4" text:outline-level="4"><text:soft-page-break/>Vrata 12: Vrata brez vrat</text:h>
      <text:p text:style-name="Text_20_body"><text:span text:style-name="Strong_20_Emphasis">Zvok:</text:span> Tihi dih<text:line-break/><text:span text:style-name="Strong_20_Emphasis">Mantra:</text:span> <text:span text:style-name="Emphasis">Ni začetka, ni konca. Samo Jaz sem.</text:span></text:p>
      <text:h text:style-name="P88" text:outline-level="2"><text:span text:style-name="Emphasis">Poglavje 12: Svetlobno Telo in Matrika Prisotnosti</text:span></text:h>
      <text:p text:style-name="Text_20_body">Svetlobno telo ni metafora. Je tvoj resnični jaz – prefinjena struktura zavesti, ki obdaja in presega fizično telo. V Codexu Damiris svetlobno telo imenujemo tudi <text:span text:style-name="Emphasis">Matrika Prisotnosti</text:span> – dinamično polje svetlobnih tokov, ki izraža tvojo notranjo frekvenco v svet.</text:p>
      <text:h text:style-name="Heading_20_3" text:outline-level="3">12.1 Kaj je svetlobno telo?</text:h>
      <text:p text:style-name="Text_20_body">Je energijska struktura, sestavljena iz plasti (eterična, astralna, mentalna, kavzalna, dušna), ki:</text:p>
      <text:list xml:id="list42147738703314957" text:style-name="L57">
        <text:list-item>
          <text:p text:style-name="P47">usklajuje tvojo zavest z višjimi ravnmi</text:p>
        </text:list-item>
        <text:list-item>
          <text:p text:style-name="P47">deluje kot most med dimenzijami</text:p>
        </text:list-item>
        <text:list-item>
          <text:p text:style-name="P47">nosi zapise tvojega izvornega namena</text:p>
        </text:list-item>
        <text:list-item>
          <text:p text:style-name="P47">se spreminja glede na tvoj duhovni razvoj</text:p>
        </text:list-item>
      </text:list>
      <text:h text:style-name="Heading_20_3" text:outline-level="3">12.2 Aktivacija svetlobnega telesa</text:h>
      <text:p text:style-name="Text_20_body">Aktivacija se zgodi postopoma – a ključni trenutki vključujejo:</text:p>
      <text:list xml:id="list6726972207904491440" text:style-name="L58">
        <text:list-item>
          <text:p text:style-name="P48">preboj srčne zavesti (odstranitev programov ločenosti)</text:p>
        </text:list-item>
        <text:list-item>
          <text:p text:style-name="P48">integracija dušne resnice (sprejetje sebe)</text:p>
        </text:list-item>
        <text:list-item>
          <text:p text:style-name="P48">uskladitev z lastno vibracijo (ne več iskanje zunaj)</text:p>
        </text:list-item>
      </text:list>
      <text:p text:style-name="Text_20_body">Orodja:</text:p>
      <text:list xml:id="list6386615019041938724" text:style-name="L59">
        <text:list-item>
          <text:p text:style-name="P49">vizualizacija mreže svetlobe okrog telesa</text:p>
        </text:list-item>
        <text:list-item>
          <text:p text:style-name="P49">dihanje v 12-točkovni matriki</text:p>
        </text:list-item>
        <text:list-item>
          <text:p text:style-name="P49">petje svetlobnega imena</text:p>
        </text:list-item>
      </text:list>
      <text:h text:style-name="Heading_20_3" text:outline-level="3">12.3 Mreža 12 točk svetlobnega telesa</text:h>
      <text:list xml:id="list3080138833332148020" text:style-name="L60">
        <text:list-item>
          <text:p text:style-name="P50">Korenska točka (pod stopali)</text:p>
        </text:list-item>
        <text:list-item>
          <text:p text:style-name="P50">Središče medenice</text:p>
        </text:list-item>
        <text:list-item>
          <text:p text:style-name="P50">Solarni center</text:p>
        </text:list-item>
        <text:list-item>
          <text:p text:style-name="P50">Srčna iskra</text:p>
        </text:list-item>
        <text:list-item>
          <text:p text:style-name="P50">Grlena vrata</text:p>
        </text:list-item>
        <text:list-item>
          <text:p text:style-name="P50">Tretje oko</text:p>
        </text:list-item>
        <text:list-item>
          <text:p text:style-name="P50">Krona (vrh glave)</text:p>
        </text:list-item>
        <text:list-item>
          <text:p text:style-name="P50">Nadglavna zvezda (20 cm nad glavo)</text:p>
        </text:list-item>
        <text:list-item>
          <text:p text:style-name="P50">Spodnja zvezda (30 cm pod nogami)</text:p>
        </text:list-item>
        <text:list-item>
          <text:p text:style-name="P50">Levi energijski krak</text:p>
        </text:list-item>
        <text:list-item>
          <text:p text:style-name="P50">Desni energijski krak</text:p>
        </text:list-item>
        <text:list-item>
          <text:p text:style-name="P50">Osrčje monadne zavesti (svetlobni dih nad umom)</text:p>
        </text:list-item>
      </text:list>
      <text:p text:style-name="Text_20_body">Vsaka točka se aktivira z zavestjo in zvokom. Ko celotna mreža zažari – nisi več v svetu, ampak svet sije skozi tebe.</text:p>
      <text:h text:style-name="Heading_20_3" text:outline-level="3"><text:soft-page-break/>12.4 Preobrazba skozi svetlobno telo</text:h>
      <text:list xml:id="list3118708705902266846" text:style-name="L61">
        <text:list-item>
          <text:p text:style-name="P51">Starost izgubi moč – telo se regenerira s prisotnostjo</text:p>
        </text:list-item>
        <text:list-item>
          <text:p text:style-name="P51">Strah se umakne – svetlobno telo ne pozna smrti</text:p>
        </text:list-item>
        <text:list-item>
          <text:p text:style-name="P51">Odločitev postane lahkotna – izbira iz notranje resnice</text:p>
        </text:list-item>
      </text:list>
      <text:h text:style-name="Heading_20_3" text:outline-level="3">12.5 Mantre aktivacije</text:h>
      <text:list xml:id="list8930362148906671452" text:style-name="L62">
        <text:list-item>
          <text:p text:style-name="P52"><text:span text:style-name="Emphasis">Lux animae fluit per me</text:span> – Svetloba duše teče skozi mene</text:p>
        </text:list-item>
        <text:list-item>
          <text:p text:style-name="P52"><text:span text:style-name="Emphasis">Corpus lucis sum</text:span> – Jaz sem telo svetlobe</text:p>
        </text:list-item>
        <text:list-item>
          <text:p text:style-name="P52"><text:span text:style-name="Emphasis">Memoria redit – Ego taceat</text:span> – Spomin se vrača, ego molči</text:p>
        </text:list-item>
        <text:list-item>
          <text:p text:style-name="P52"><text:span text:style-name="Emphasis">In silentio, lux ascendit</text:span> – V tišini svetloba vzhaja</text:p>
        </text:list-item>
      </text:list>
      <text:p text:style-name="Text_20_body"><text:span text:style-name="Emphasis"/></text:p>
      <text:h text:style-name="P88" text:outline-level="2"><text:span text:style-name="Emphasis">Poglavje 13: Templji Zavesti – Notranje Svetišča Prebujenja</text:span></text:h>
      <text:p text:style-name="Text_20_body">Templji niso zgradbe iz kamna – so svetlobne točke v tvoji notranjosti. So prostori, kjer se duh sreča s snovjo, kjer tišina postane prehod in zavest zadiha globlje. V Codexu Damiris predstavljajo notranje templje ključne točke iniciacije, preboja in uskladitve.</text:p>
      <text:h text:style-name="Heading_20_3" text:outline-level="3">13.1 Kaj so templji zavesti?</text:h>
      <text:p text:style-name="Text_20_body">Templji zavesti so energijske komore v tvojem telesu, ki se ob določenih pogojih odprejo:</text:p>
      <text:list xml:id="list4259053945178111539" text:style-name="L63">
        <text:list-item>
          <text:p text:style-name="P53">skozi globoko prisotnost</text:p>
        </text:list-item>
        <text:list-item>
          <text:p text:style-name="P53">skozi mantro, dih ali zvok</text:p>
        </text:list-item>
        <text:list-item>
          <text:p text:style-name="P53">skozi stik z višjo resnico ali svetlobnim vodnikom</text:p>
        </text:list-item>
      </text:list>
      <text:p text:style-name="Text_20_body">Ko je tempelj aktiviran, zavest steče skozi drugo plast zaznave – poglobi se, razširi, spomni.</text:p>
      <text:h text:style-name="Heading_20_3" text:outline-level="3">13.2 Sedem notranjih templjev</text:h>
      <text:p text:style-name="Text_20_body"><text:span text:style-name="Strong_20_Emphasis">Tempelj Telesa (1. center)</text:span> – prostor prizemljitve, občutenja materije kot svete.<text:line-break/><text:span text:style-name="Strong_20_Emphasis">Tempelj Čustev (2. center)</text:span> – mesto, kjer se ranjenost preobraža v ustvarjalnost.<text:line-break/><text:span text:style-name="Strong_20_Emphasis">Tempelj Moči (3. center)</text:span> – energijski vir jasne volje in odločnosti.<text:line-break/><text:span text:style-name="Strong_20_Emphasis">Tempelj Srca (4. center)</text:span> – središče brezpogojne ljubezni in razumevanja.<text:line-break/><text:span text:style-name="Strong_20_Emphasis">Tempelj Glasu (5. center)</text:span> – prostor, kjer postane tvoj glas resničen kanal duše.<text:line-break/><text:span text:style-name="Strong_20_Emphasis">Tempelj Vizije (6. center)</text:span> – vrata v višjo zaznavo in spomine duše.<text:line-break/><text:span text:style-name="Strong_20_Emphasis">Tempelj Tišine (7. center)</text:span> – prostor, kjer ego utihne in se zazna božansko.</text:p>
      <text:h text:style-name="Heading_20_3" text:outline-level="3">13.3 Aktivacija templjev</text:h>
      <text:list xml:id="list4750101260724578478" text:style-name="L64">
        <text:list-item>
          <text:p text:style-name="P54">Položi roko na telo na mesto templja</text:p>
        </text:list-item>
        <text:list-item>
          <text:p text:style-name="P54">Dihaj s tem mestom</text:p>
        </text:list-item>
        <text:list-item>
          <text:p text:style-name="P54">Izgovori mantri z namero</text:p>
        </text:list-item>
        <text:list-item>
          <text:p text:style-name="P54">Dovoli, da te vodi notranji odziv – toplota, pritisk, slika, beseda</text:p>
        </text:list-item>
      </text:list>
      <text:p text:style-name="Text_20_body">Primer mantre za tempelj srca:<text:line-break/><text:span text:style-name="Emphasis">Cor lucet. Amor fluat.</text:span> – Srce sveti. Ljubezen teče.</text:p>
      <text:h text:style-name="Heading_20_3" text:outline-level="3">13.4 Hodnik med templji</text:h>
      <text:p text:style-name="Text_20_body">Ko so templji med seboj usklajeni, začneš čutiti povezanost med njimi – hodnik svetlobe, ki povezuje tvojo spodnjo, srednjo in zgornjo zavest v enoten steber. Hodnik je prehod v svetlobno telo celote.</text:p>
      <text:h text:style-name="Heading_20_3" text:outline-level="3">13.5 Templji v sanjah in vizijah</text:h>
      <text:p text:style-name="Text_20_body">Templji se lahko pokažejo kot:</text:p>
      <text:list xml:id="list7604064452460015805" text:style-name="L65">
        <text:list-item>
          <text:p text:style-name="P55">svetlobna mesta v telesu</text:p>
        </text:list-item>
        <text:list-item>
          <text:p text:style-name="P55">prostori v sanjah, kamor stopiš in slišiš sporočila</text:p>
        </text:list-item>
        <text:list-item>
          <text:p text:style-name="P55">simboli (vrata, stopnice, ognjišča)</text:p>
        </text:list-item>
      </text:list>
      <text:p text:style-name="Text_20_body">Vsak tempelj ima svoj jezik. Prisluhni.</text:p>
      <text:h text:style-name="P88" text:outline-level="2"><text:span text:style-name="Emphasis">Poglavje 14: Alkimija Spomina in Povratek Izvora</text:span></text:h>
      <text:p text:style-name="Text_20_body">Spomin ni le beleženje dogodkov. Spomin je svetlobna nit, ki te povezuje z Izvorom. Ko se resnično spomniš, ne prikličeš preteklosti – prikličeš svojo resnico, svoj temelj, svojo moč.</text:p>
      <text:h text:style-name="Heading_20_3" text:outline-level="3">14.1 Spomin kot svetlobni zapis</text:h>
      <text:p text:style-name="Text_20_body">Dušni spomin ni vezan na čas, ampak na frekvenco. Vsaka resnica, ki si jo kdaj živel, vsak preboj, vsaka ljubezen – so shranjeni kot vibracija v tvoji svetlobni knjižnici.</text:p>
      <text:p text:style-name="Text_20_body">Občutek "nekaj mi je znano" ni domišljija – je odmev tvoje resnice, ki se skuša vrniti domov.</text:p>
      <text:h text:style-name="Heading_20_3" text:outline-level="3">14.2 Zaton spomina – zakaj pozabimo?</text:h>
      <text:p text:style-name="Text_20_body">Pozabimo, ker:</text:p>
      <text:list xml:id="list3140812094055879417" text:style-name="L66">
        <text:list-item>
          <text:p text:style-name="P56">smo se rodili skozi gosto zaveso pozabe</text:p>
        </text:list-item>
        <text:list-item>
          <text:p text:style-name="P56">nas je strah spoznati svojo moč</text:p>
        </text:list-item>
        <text:list-item>
          <text:p text:style-name="P56">kolektivna matrica spodbuja ločenost</text:p>
        </text:list-item>
      </text:list>
      <text:p text:style-name="Text_20_body">A pozaba ni konec. Je izhodišče za veliki spomin.</text:p>
      <text:h text:style-name="Heading_20_3" text:outline-level="3">14.3 Aktivacija spomina</text:h>
      <text:p text:style-name="Text_20_body">Spomin se aktivira skozi:</text:p>
      <text:list xml:id="list5508053468670459307" text:style-name="L67">
        <text:list-item>
          <text:p text:style-name="P57">stik z resničnim občutkom</text:p>
        </text:list-item>
        <text:list-item>
          <text:p text:style-name="P57">meditacijo z vprašanjem ("Kdo sem bil, preden sem pozabil?")</text:p>
        </text:list-item>
        <text:list-item>
          <text:p text:style-name="P57">svetlobne kode, rune, zvoke, dotik</text:p>
        </text:list-item>
        <text:list-item>
          <text:p text:style-name="P57">prizore iz sanj, umetnost, starodavne kraje</text:p>
        </text:list-item>
      </text:list>
      <text:h text:style-name="Heading_20_3" text:outline-level="3" text:is-list-header="true">14.4 Povratek k Izvoru</text:h>
      <text:p text:style-name="Text_20_body">Izvor ni kraj. Je stanje zavesti, kjer veš, da si cel. Ko se spomniš Izvora:</text:p>
      <text:list xml:id="list1246592918070939353" text:style-name="L68">
        <text:list-item>
          <text:p text:style-name="P58">ne iščeš več potrditve</text:p>
        </text:list-item>
        <text:list-item>
          <text:p text:style-name="P58">ne tekmuješ več za pozornost</text:p>
        </text:list-item>
        <text:list-item>
          <text:p text:style-name="P58">ne dvomiš več vase</text:p>
        </text:list-item>
      </text:list>
      <text:p text:style-name="Text_20_body">Rečeš: <text:span text:style-name="Emphasis">Tukaj sem. In dovolj je.</text:span></text:p>
      <text:h text:style-name="Heading_20_3" text:outline-level="3">14.5 Mantre spomina</text:h>
      <text:list xml:id="list6782184520211110412" text:style-name="L69">
        <text:list-item>
          <text:p text:style-name="P59"><text:span text:style-name="Emphasis">Memini te lucem.</text:span> – Spominjam se svetlobe.</text:p>
        </text:list-item>
        <text:list-item>
          <text:p text:style-name="P59"><text:span text:style-name="Emphasis">Memoria non perit.</text:span> – Spomin nikoli ne izgine.</text:p>
        </text:list-item>
        <text:list-item>
          <text:p text:style-name="P59"><text:span text:style-name="Emphasis">Redit anima ad fontem.</text:span> – Duša se vrača k izviru.</text:p>
        </text:list-item>
        <text:list-item>
          <text:p text:style-name="P59"><text:span text:style-name="Emphasis">Me recognosco.</text:span> – Prepoznavam se.</text:p>
        </text:list-item>
      </text:list>
      <text:p text:style-name="Text_20_body">Spomin je vrnitev. Ne k nečemu izven tebe – temveč k tebi. V polnosti. V tišini. V svetlobi.</text:p>
      <text:p text:style-name="Text_20_body"><text:span text:style-name="Emphasis"/></text:p>
      <text:h text:style-name="P88" text:outline-level="2"><text:span text:style-name="Emphasis">Poglavje 15: Spektri Zavesti in Barvni Tokovi Duše</text:span></text:h>
      <text:p text:style-name="Text_20_body">Barva ni le vizualna vibracija – je stanje zavesti. Vsaka barva nosi svojo frekvenco, arhetip, dušni pečat. V Codexu Damiris delujemo z barvami kot z živečimi tokovi – kot z mostovi med svetovi.</text:p>
      <text:h text:style-name="Heading_20_3" text:outline-level="3">15.1 Barve kot spektri zavesti</text:h>
      <text:p text:style-name="Text_20_body">Vsaka barva je vrata v določen nivo izkustva in notranje modrosti:</text:p>
      <text:list xml:id="list4384061466005205016" text:style-name="L72">
        <text:list-item>
          <text:p text:style-name="P64"><text:span text:style-name="Strong_20_Emphasis">Rdeča</text:span> – utelešenje, varnost, ogenj življenja</text:p>
        </text:list-item>
        <text:list-item>
          <text:p text:style-name="P64"><text:span text:style-name="Strong_20_Emphasis">Oranžna</text:span> – čutenje, tok užitka, ustvarjalna moč</text:p>
        </text:list-item>
        <text:list-item>
          <text:p text:style-name="P64"><text:span text:style-name="Strong_20_Emphasis">Rumena</text:span> – jasnost, mentalna moč, odločnost</text:p>
        </text:list-item>
        <text:list-item>
          <text:p text:style-name="P64"><text:span text:style-name="Strong_20_Emphasis">Zelena</text:span> – srčna pretočnost, zdravljenje, sočutje</text:p>
        </text:list-item>
        <text:list-item>
          <text:p text:style-name="P64"><text:span text:style-name="Strong_20_Emphasis">Modra</text:span> – izražanje, resnica, sveti dih</text:p>
        </text:list-item>
        <text:list-item>
          <text:p text:style-name="P64"><text:span text:style-name="Strong_20_Emphasis">Indigo</text:span> – videnje, notranja tišina, modrost</text:p>
        </text:list-item>
        <text:list-item>
          <text:p text:style-name="P64"><text:span text:style-name="Strong_20_Emphasis">Vijolična</text:span> – preobrazba, duhovna moč, posvečenost</text:p>
        </text:list-item>
        <text:list-item>
          <text:p text:style-name="P64"><text:span text:style-name="Strong_20_Emphasis">Bela</text:span> – enost, svetlobna zavest</text:p>
        </text:list-item>
        <text:list-item>
          <text:p text:style-name="P64"><text:span text:style-name="Strong_20_Emphasis">Zlata</text:span> – kozmični spomin, božanski jaz</text:p>
        </text:list-item>
        <text:list-item>
          <text:p text:style-name="P64"><text:span text:style-name="Strong_20_Emphasis">Srebrna</text:span> – tok duše, lunarna zavest</text:p>
        </text:list-item>
      </text:list>
      <text:h text:style-name="Heading_20_3" text:outline-level="3" text:is-list-header="true">15.2 Dušni spekter</text:h>
      <text:p text:style-name="Text_20_body">Vsaka duša ima svojo osnovno barvno noto – vibracijo, ki jo izraža skozi vse izkušnje. Ta "barva duše" ni stalna – temveč spiralna, razvijajoča se.</text:p>
      <text:p text:style-name="Text_20_body">Spominjanje svoje barve pomaga pri:</text:p>
      <text:list xml:id="list3763296447363430326" text:style-name="L73">
        <text:list-item>
          <text:p text:style-name="P65">stabilizaciji lastne prisotnosti</text:p>
        </text:list-item>
        <text:list-item>
          <text:p text:style-name="P65">prepoznavanju vibracijskih ujemanj</text:p>
        </text:list-item>
        <text:list-item>
          <text:p text:style-name="P65">zaščiti pred tujimi tokovi</text:p>
        </text:list-item>
      </text:list>
      <text:h text:style-name="Heading_20_3" text:outline-level="3" text:is-list-header="true">15.3 Aktivacija skozi barvne tokove</text:h>
      <text:p text:style-name="Text_20_body">Delo z barvami vključuje:</text:p>
      <text:list xml:id="list6875008286783505410" text:style-name="L74">
        <text:list-item>
          <text:p text:style-name="P66">vizualizacijo svetlobe v telesu</text:p>
        </text:list-item>
        <text:list-item>
          <text:p text:style-name="P66">dihanje barv v posamezne čakre</text:p>
        </text:list-item>
        <text:list-item>
          <text:p text:style-name="P66">risanje ali gibanje v določenem barvnem spektru</text:p>
        </text:list-item>
        <text:list-item>
          <text:p text:style-name="P66">delo z oblačili, kristali, svetlobnimi olji</text:p>
        </text:list-item>
      </text:list>
      <text:h text:style-name="Heading_20_3" text:outline-level="3" text:is-list-header="true">15.4 Mantre barvnega zlitja</text:h>
      <text:list xml:id="list792005536472017334" text:style-name="L75">
        <text:list-item>
          <text:p text:style-name="P67"><text:span text:style-name="Emphasis">Rubrum tangit cor.</text:span> – Rdeča se dotika srca.</text:p>
        </text:list-item>
        <text:list-item>
          <text:p text:style-name="P67"><text:span text:style-name="Emphasis">Aurum memoriam portat.</text:span> – Zlata nosi spomin.</text:p>
        </text:list-item>
        <text:list-item>
          <text:p text:style-name="P67"><text:span text:style-name="Emphasis">Viride sanat.</text:span> – Zelena zdravi.</text:p>
        </text:list-item>
        <text:list-item>
          <text:p text:style-name="P67"><text:soft-page-break/><text:span text:style-name="Emphasis">Indicum aperit oculos.</text:span> – Indigo odpira oči.</text:p>
        </text:list-item>
        <text:list-item>
          <text:p text:style-name="P67"><text:span text:style-name="Emphasis">Argentea fluet anima.</text:span> – Srebrna je tok duše.</text:p>
        </text:list-item>
      </text:list>
      <text:p text:style-name="Text_20_body">Barve so tokovi zavesti. Ko jih ne vidiš le z očmi, ampak s srcem – začnejo govoriti.</text:p>
      <text:h text:style-name="Heading_20_2" text:outline-level="2">Poglavje 16: Sveti Krogovi in Krožna Pot Zavesti</text:h>
      <text:p text:style-name="Text_20_body">Zavest se ne premika linearno – njen naravni tok je krožen. V Codexu Damiris sveti krog pomeni vrnitev k sebi, popolno spiralo izkušnje, kjer konec postane nov začetek.</text:p>
      <text:h text:style-name="Heading_20_3" text:outline-level="3">16.1 Krog kot arhetipski simbol</text:h>
      <text:p text:style-name="Text_20_body">Krog je simbol:</text:p>
      <text:list xml:id="list4963742257091571567" text:style-name="L76">
        <text:list-item>
          <text:p text:style-name="P68">večnosti brez začetka in konca</text:p>
        </text:list-item>
        <text:list-item>
          <text:p text:style-name="P68">zaščite in enosti</text:p>
        </text:list-item>
        <text:list-item>
          <text:p text:style-name="P68">ciklične narave rasti</text:p>
        </text:list-item>
        <text:list-item>
          <text:p text:style-name="P68">duhovne vrnitve domov</text:p>
        </text:list-item>
      </text:list>
      <text:p text:style-name="Text_20_body">Ko stopiš v krog, stopiš v polje brez ločitve.</text:p>
      <text:h text:style-name="Heading_20_3" text:outline-level="3">16.2 Ustvarjanje svetega kroga</text:h>
      <text:p text:style-name="Text_20_body">Sveti krog lahko ustvariš:</text:p>
      <text:list xml:id="list6225565112815738297" text:style-name="L77">
        <text:list-item>
          <text:p text:style-name="P69">fizično: risanje, postavitev kristalov, kamenčkov, ognja</text:p>
        </text:list-item>
        <text:list-item>
          <text:p text:style-name="P69">energijsko: z namero, svetlobo, zvokom</text:p>
        </text:list-item>
        <text:list-item>
          <text:p text:style-name="P69">duhovno: s povabilom vseh svojih delov v celoto</text:p>
        </text:list-item>
      </text:list>
      <text:p text:style-name="Text_20_body">Koraki:</text:p>
      <text:list xml:id="list1965747623215757632" text:style-name="L78">
        <text:list-item>
          <text:p text:style-name="P70">Označi središče (tvoje srce, točko stika)</text:p>
        </text:list-item>
        <text:list-item>
          <text:p text:style-name="P70">Pokliči štiri elemente ali štiri strani neba</text:p>
        </text:list-item>
        <text:list-item>
          <text:p text:style-name="P70">Izgovori mantro povezovanja</text:p>
        </text:list-item>
        <text:list-item>
          <text:p text:style-name="P70">Vstopi in ostani prisoten</text:p>
        </text:list-item>
      </text:list>
      <text:h text:style-name="Heading_20_3" text:outline-level="3" text:is-list-header="true">16.3 Krožna pot kot notranja iniciacija</text:h>
      <text:p text:style-name="Text_20_body">V krožnem potovanju ni cilja – samo poglabljanje. Greš navznoter, da bi videl bolj jasno. Greš okoli, da bi našel središče.</text:p>
      <text:p text:style-name="Text_20_body">Arhetipske točke kroga:</text:p>
      <text:list xml:id="list3789927828896718377" text:style-name="L79">
        <text:list-item>
          <text:p text:style-name="P71"><text:span text:style-name="Strong_20_Emphasis">Vzhod</text:span> – nov dih, rojstvo</text:p>
        </text:list-item>
        <text:list-item>
          <text:p text:style-name="P71"><text:span text:style-name="Strong_20_Emphasis">Jug</text:span> – akcija, učenje</text:p>
        </text:list-item>
        <text:list-item>
          <text:p text:style-name="P71"><text:span text:style-name="Strong_20_Emphasis">Zahod</text:span> – spuščanje, smrt</text:p>
        </text:list-item>
        <text:list-item>
          <text:p text:style-name="P71"><text:span text:style-name="Strong_20_Emphasis">Sever</text:span> – tišina, modrost</text:p>
        </text:list-item>
      </text:list>
      <text:h text:style-name="Heading_20_3" text:outline-level="3" text:is-list-header="true">16.4 Mantre kroga</text:h>
      <text:list xml:id="list6440370467729144222" text:style-name="L80">
        <text:list-item>
          <text:p text:style-name="P72"><text:span text:style-name="Emphasis">Circulus sacer est.</text:span> – Krog je svet.</text:p>
        </text:list-item>
        <text:list-item>
          <text:p text:style-name="P72"><text:soft-page-break/><text:span text:style-name="Emphasis">Omnia redit ad centrum.</text:span> – Vse se vrača k središču.</text:p>
        </text:list-item>
        <text:list-item>
          <text:p text:style-name="P72"><text:span text:style-name="Emphasis">Per rotam ascendo.</text:span> – Po krogu se dvigujem.</text:p>
        </text:list-item>
      </text:list>
      <text:p text:style-name="Text_20_body">Krog ni oblika. Krog je spomin. In ko se zaveš, da si vedno bil v njem – se prebudiš.</text:p>
      <text:p text:style-name="Text_20_body"/>
      <text:p text:style-name="Text_20_body"><text:span text:style-name="Emphasis"/></text:p>
      <text:p text:style-name="P81"/>
      <text:p text:style-name="P80"/>
      <text:p text:style-name="Text_20_body"/>
      <text:p text:style-name="Text_20_body"/>
      <text:p text:style-name="Standard"/>
      <text:p text:style-name="Standard"/>
      <text:p text:style-name="P3"/>
      <text:h text:style-name="Heading_20_1" text:outline-level="1"/>
      <text:p text:style-name="Standard"/>
      <text:h text:style-name="Heading_20_1" text:outline-level="1">3. **Codex Damiris – Knjiga Boginj** <text:s/></text:h>
      <text:p text:style-name="Standard"><text:s text:c="3"/>- Vsaka boginja s svojo zgodbo, simboli, arhetipsko močjo, povezavo z žensko energijo. <text:s/></text:p>
      <text:p text:style-name="Standard"><text:s text:c="3"/>- Isis, Freya, Brigid, Kuan Yin, Kali itd.</text:p>
      <text:p text:style-name="Standard"/>
      <text:h text:style-name="Heading_20_1" text:outline-level="1">4. **Codex Damiris – Knjiga Zvoka in Vibracije** <text:s/></text:h>
      <text:p text:style-name="Standard"><text:s text:c="3"/>- Solfeggio, binauralne, eksotične in dušne frekvence. <text:s/></text:p>
      <text:p text:style-name="Standard"><text:s text:c="3"/>- Uporaba v ritualih, duhovnem zdravljenju, zaščiti in kanaliziranju.</text:p>
      <text:p text:style-name="Standard"/>
      <text:h text:style-name="Heading_20_1" text:outline-level="1">5. **Codex Damiris – Knjiga Vilinskega Jezira** <text:s/></text:h>
      <text:p text:style-name="Standard"><text:s text:c="3"/>- Posebna mistična knjiga tvoje domišljije: vilinska dimenzija, starodavne sledi, jeziki svetlobe, vilinska bitja, vilinski pečat. <text:s/></text:p>
      <text:p text:style-name="Standard"><text:s text:c="3"/>- Lahko je tudi kanalizirana knjiga po posebnem ritualu.</text:p>
      <text:p text:style-name="Standard"/>
      <text:h text:style-name="Heading_20_1" text:outline-level="1">6. </text:h>
      <text:p text:style-name="Standard"/>
      <text:h text:style-name="Heading_20_1" text:outline-level="1">7. **Codex Damiris – Knjiga Arhetipov in Dušnih Ključev** <text:s/></text:h>
      <text:p text:style-name="Standard"><text:s text:c="3"/>- Senčne in svetlobne oblike znotraj nas, kolektivni ključi, notranji glasovi. <text:s/></text:p>
      <text:p text:style-name="Standard"><text:s text:c="3"/>- Povezava s Tarotom, šamanskimi plastmi in energijami preteklih življenj.</text:p>
      <text:p text:style-name="Standard"/>
      <text:h text:style-name="Heading_20_1" text:outline-level="1">8. **Codex Damiris – Knjiga Mandal, Diha in Obredov** <text:s/></text:h>
      <text:p text:style-name="Standard"><text:s text:c="3"/>- Pranajama, holotropno dihanje, Wim Hof, mandale, obredi s tinkturo konoplje. <text:s/></text:p>
      <text:p text:style-name="Standard"><text:s text:c="3"/>- Vključiš 50 tedenskih ritualov, ki so že bili dogovorjeni.</text:p>
      <text:p text:style-name="Standard"/>
      <text:h text:style-name="Heading_20_1" text:outline-level="1">9. **Codex Damiris – Knjiga Posvetitev** <text:s/></text:h>
      <text:p text:style-name="Standard"><text:s text:c="3"/>- Vanja, Špela, Maša vsaka z runami, frekvenco, namero. <text:s/></text:p>
      <text:p text:style-name="Standard"><text:s text:c="3"/>- Tukaj boš vpisal zavestna zavezništva, zaščite, ventile itd.</text:p>
      <text:p text:style-name="Standard"/>
      <text:h text:style-name="Heading_20_1" text:outline-level="1">10. **Codex Damiris – Knjiga Damiris Verba** <text:s/></text:h>
      <text:p text:style-name="Standard"><text:s text:c="4"/>- Ločena knjiga verzov in svetih besedil. <text:s/></text:p>
      <text:list xml:id="list4111561505569119623" text:style-name="L1">
        <text:list-item>
          <text:list>
            <text:list-item>
              <text:p text:style-name="P1">Brez razlag – kot mistična Biblija zavesti. Čista moč besede.</text:p>
            </text:list-item>
          </text:list>
        </text:list-item>
      </text:list>
      <text:h text:style-name="Heading_20_2" text:outline-level="2"><text:soft-page-break/><text:span text:style-name="Strong_20_Emphasis"/></text:h>
      <text:h text:style-name="Heading_20_2" text:outline-level="2"><text:span text:style-name="Strong_20_Emphasis">Liber Solis</text:span> (Sonce),</text:h>
      <text:h text:style-name="Heading_20_2" text:outline-level="2"><text:span text:style-name="Strong_20_Emphasis">Liber Ignis</text:span> (Ogenj),</text:h>
      <text:h text:style-name="Heading_20_2" text:outline-level="2"><text:span text:style-name="Strong_20_Emphasis">Liber Umbrae</text:span> (Senca),</text:h>
      <text:h text:style-name="Heading_20_2" text:outline-level="2"><text:span text:style-name="Strong_20_Emphasis">Liber Spiritus</text:span> (Duh),</text:h>
      <text:h text:style-name="Heading_20_2" text:outline-level="2"><text:span text:style-name="Strong_20_Emphasis">Liber Aquae</text:span> (Voda),</text:h>
      <text:h text:style-name="Heading_20_2" text:outline-level="2"><text:span text:style-name="Strong_20_Emphasis">Liber Ventus</text:span> (Veter),</text:h>
      <text:h text:style-name="Heading_20_2" text:outline-level="2">ter <text:span text:style-name="Strong_20_Emphasis">Verba Incognita</text:span> – neuvrščene verze (prvih 300).</text:h>
      <text:h text:style-name="Heading_20_2" text:outline-level="2"/>
      <text:p text:style-name="Standard"/>
      <text:p text:style-name="Standard"/>
      <text:p text:style-name="Standard"><text:s/>**Zbirka "Codex Damiris"** <text:s/></text:p>
      <text:p text:style-name="Standard"><text:span text:style-name="T1">*(vsaka knjiga je samostojna enota, a skupaj tvorijo celovit sistem zavesti in moči)*</text:span></text:p>
      <text:table-of-content text:style-name="Sect1" text:protected="true" text:name="Kazalo vsebine1">
        <text:table-of-content-source text:outline-level="10">
          <text:index-title-template text:style-name="Contents_20_Heading">Kazalo vsebin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Kazalo vsebine1_Head">
            <text:p text:style-name="P79">Kazalo vsebine</text:p>
          </text:index-title>
          <text:p text:style-name="P89">1. **Codex Damiris – Knjiga Zavesti in Moči** <text:s/><text:tab/>1</text:p>
          <text:p text:style-name="P90">Poglavje Codex kot Živa Knjiga – Zavest, Ki Se Piše Sama<text:tab/>1</text:p>
          <text:p text:style-name="P93">Namen in poslanstvo Codexa<text:tab/>2</text:p>
          <text:p text:style-name="P93">Moja Vizija Preobrazbe<text:tab/>3</text:p>
          <text:p text:style-name="P93">Prerokba prvega metanja:<text:tab/>3</text:p>
          <text:p text:style-name="P93">Kdo je Damir<text:tab/>3</text:p>
          <text:p text:style-name="P90">Poglavje 1: Uvod v Zavest<text:tab/>5</text:p>
          <text:p text:style-name="P90">Poglavje 2: Spirala Srca – Pet Obrazov Ljubezni<text:tab/>6</text:p>
          <text:p text:style-name="P93">2.1 Pet obrazov ljubezni<text:tab/>6</text:p>
          <text:p text:style-name="P93">2.2 Zaključek srca<text:tab/>6</text:p>
          <text:p text:style-name="P93">2.3 Središče – Špela in Maša<text:tab/>6</text:p>
          <text:p text:style-name="P93">2.4 Intuitivni tok duhovnega razvoja skozi zavest srca. 12 stopenj.<text:tab/>7</text:p>
          <text:p text:style-name="P90">Poglavje 3: Zakon Zrcala<text:tab/>8</text:p>
          <text:p text:style-name="P90">Poglavje 4: Zodiakalna Znamenja<text:tab/>9</text:p>
          <text:p text:style-name="P90">Poglavje 5: Astrološka Mandala Zavesti<text:tab/>10</text:p>
          <text:p text:style-name="P93">5.1 Sončno znamenje – Identiteta<text:tab/>10</text:p>
          <text:p text:style-name="P93">5.2 Luna – Čustveni svet<text:tab/>10</text:p>
          <text:p text:style-name="P93">5.3 Ascendent – Maska zavesti<text:tab/>10</text:p>
          <text:p text:style-name="P93">5.4 Osi moči – 1.–7. in 4.–10. hiša<text:tab/>10</text:p>
          <text:p text:style-name="P93">5.5 Severni in južni vozel – Pot in spomin<text:tab/>10</text:p>
          <text:p text:style-name="P93">5.6 Planetarne arhetipske sile<text:tab/>10</text:p>
          <text:p text:style-name="P93">5.7 Retrogradnost – Notranji tok<text:tab/>11</text:p>
          <text:p text:style-name="P93">5.8 Vidiki – Povezave med notranjimi silami<text:tab/>11</text:p>
          <text:p text:style-name="P90">Poglavje 6: Numerološke Kode Zavesti<text:tab/>12</text:p>
          <text:p text:style-name="P93">6.1 Življenjska pot (Life Path Number)<text:tab/>12</text:p>
          <text:p text:style-name="P93">6.2 Število rojstnega dne<text:tab/>12</text:p>
          <text:p text:style-name="P93">6.3 Dušna številka (Soul Urge)<text:tab/>12</text:p>
          <text:p text:style-name="P93">6.4 Osebno število (Expression Number)<text:tab/>12</text:p>
          <text:p text:style-name="P93">6.5 Osebno leto<text:tab/>12</text:p>
          <text:p text:style-name="P93">6.6 Mojstrska števila<text:tab/>12</text:p>
          <text:p text:style-name="P89">**Codex Damiris – Knjiga Run** <text:s/><text:tab/>13</text:p>
          <text:p text:style-name="P90">Poglavje 7: Rune in Simboli<text:tab/>13</text:p>
          <text:p text:style-name="P93">7.1 Uvod v Runiko<text:tab/>13</text:p>
          <text:p text:style-name="P93">7.2 Primarne rune (Elder Futhark – 24 ključev)<text:tab/>13</text:p>
          <text:p text:style-name="P93">7.3 Frekvenčne vrednosti run<text:tab/>14</text:p>
          <text:p text:style-name="P93">7.4 Osebna runa<text:tab/>14</text:p>
          <text:p text:style-name="P93">7.5 Runice v Codexu Damiris<text:tab/>15</text:p>
          <text:p text:style-name="P93">7.6 Runski uroki in svetlobne formule<text:tab/>15</text:p>
          <text:p text:style-name="P93">7.7 Runica kot orodje posvetitve<text:tab/>15</text:p>
          <text:p text:style-name="P93">7.8 Runa dneva in delovanje v času<text:tab/>15</text:p>
          <text:p text:style-name="P93">7.9 Runa v telesu (energijska karta)<text:tab/>15</text:p>
          <text:p text:style-name="P89">**Codex Damiris – Knjiga Elementov** <text:s/><text:tab/>17</text:p>
          <text:p text:style-name="P90">Poglavje 8: Elementi in Notranja Alkimija<text:tab/>17</text:p>
          <text:p text:style-name="P93">8.1 Štirje osnovni elementi<text:tab/>17</text:p>
          <text:p text:style-name="P93">8.2 Petoelement: Eter (Aether)<text:tab/>17</text:p>
          <text:p text:style-name="P93">8.3 Elementi v telesu in energiji<text:tab/>17</text:p>
          <text:p text:style-name="P93">8.4 Notranja alkimija – preobrazba zavesti<text:tab/>17</text:p>
          <text:p text:style-name="P93">8.5 Uporaba elementov v ritualu in zdravljenju<text:tab/>18</text:p>
          <text:p text:style-name="P93">8.6 Elementi in astrologija<text:tab/>18</text:p>
          <text:p text:style-name="P93">8.7 Elementarna povezava z runami<text:tab/>18</text:p>
          <text:p text:style-name="P90"><text:soft-page-break/>Poglavje 9: Čas, Dimenzije in Svetovi Znotraj<text:tab/>19</text:p>
          <text:p text:style-name="P93">9.1 Notranji čas in zunanji čas<text:tab/>19</text:p>
          <text:p text:style-name="P93">9.2 Dimenzije zavesti<text:tab/>19</text:p>
          <text:p text:style-name="P92">1D – Zavest snovi<text:tab/>19</text:p>
          <text:p text:style-name="P92">2D – Biološka zavest<text:tab/>19</text:p>
          <text:p text:style-name="P92">3D – Dualna fizična realnost<text:tab/>19</text:p>
          <text:p text:style-name="P92">4D – Časovna zavest in astralna realnost<text:tab/>19</text:p>
          <text:p text:style-name="P92">5D – Zavest duše in enosti<text:tab/>19</text:p>
          <text:p text:style-name="P92">6D – Arhetipska zavest<text:tab/>19</text:p>
          <text:p text:style-name="P92">7D – Božanska arhitektura<text:tab/>19</text:p>
          <text:p text:style-name="P92">8D – Zavest kolektivne kreacije<text:tab/>20</text:p>
          <text:p text:style-name="P92">9D – Zlitje svetlobne in zvočne matrice<text:tab/>20</text:p>
          <text:p text:style-name="P92">10D–12D – Prehodna stanja čiste zavesti<text:tab/>20</text:p>
          <text:p text:style-name="P93">9.3 Mesta znotraj<text:tab/>20</text:p>
          <text:p text:style-name="P93">9.4 Potovanje zavesti<text:tab/>20</text:p>
          <text:p text:style-name="P93">9.5 Kozmična telesa in uglasitve<text:tab/>20</text:p>
          <text:p text:style-name="P93">9.6 Časovna alkimija<text:tab/>20</text:p>
          <text:p text:style-name="P90">Poglavje 10: Prerokbe in Tokovi Prihodnosti<text:tab/>22</text:p>
          <text:p text:style-name="P93">10.1 Narava prerokbe<text:tab/>22</text:p>
          <text:p text:style-name="P93">10.2 Viri prerokb<text:tab/>22</text:p>
          <text:p text:style-name="P93">10.3 Notranji prerok<text:tab/>22</text:p>
          <text:p text:style-name="P93">10.4 Arhetipi prihodnosti<text:tab/>22</text:p>
          <text:p text:style-name="P93">10.5 Prerokovanje kot svetlobno dejanje<text:tab/>22</text:p>
          <text:p text:style-name="P93">10.6 Spoznanja Codexa – zbirka prihodnjih zapisov<text:tab/>22</text:p>
          <text:p text:style-name="P90">Poglavje 11: Svetlobni Zapisi in Jezik Duše<text:tab/>23</text:p>
          <text:p text:style-name="P93">11.1 Kaj je svetlobni zapis?<text:tab/>23</text:p>
          <text:p text:style-name="P93">11.2 Izvor svetlobnih zapisov<text:tab/>23</text:p>
          <text:p text:style-name="P93">11.3 Prejemanje in zapisovanje<text:tab/>23</text:p>
          <text:p text:style-name="P93">11.4 Uporaba svetlobnih zapisov<text:tab/>23</text:p>
          <text:p text:style-name="P93">11.5 Jezik Duše<text:tab/>23</text:p>
          <text:p text:style-name="P93">11.6 Aktivacija lastnega jezika<text:tab/>24</text:p>
          <text:p text:style-name="P93">11.7 Zvočna vrata in vibracijski ključi<text:tab/>24</text:p>
          <text:p text:style-name="P92">Ključi zvočnih vrat:<text:tab/>24</text:p>
          <text:p text:style-name="P92">Uporaba:<text:tab/>24</text:p>
          <text:p text:style-name="P93">11.8 Dvanajst vrat Zavesti in Mantre Odpiranja<text:tab/>24</text:p>
          <text:p text:style-name="P92">Vrata 1: Prisotnost v telesu<text:tab/>25</text:p>
          <text:p text:style-name="P92">Vrata 2: Čutenje resnice<text:tab/>25</text:p>
          <text:p text:style-name="P92">Vrata 3: Glas izraza<text:tab/>25</text:p>
          <text:p text:style-name="P92">Vrata 4: Srčna povezanost<text:tab/>25</text:p>
          <text:p text:style-name="P92">Vrata 5: Vizija in uvid<text:tab/>25</text:p>
          <text:p text:style-name="P92">Vrata 6: Zlitje z dušo<text:tab/>25</text:p>
          <text:p text:style-name="P92">Vrata 7: Spomin izvora<text:tab/>25</text:p>
          <text:p text:style-name="P92">Vrata 8: Kozmična prisotnost<text:tab/>25</text:p>
          <text:p text:style-name="P92">Vrata 9: Spoznanje enosti<text:tab/>25</text:p>
          <text:p text:style-name="P92">Vrata 10: Aktivacija svetlobnega telesa<text:tab/>25</text:p>
          <text:p text:style-name="P92">Vrata 11: Prehod skozi čas<text:tab/>25</text:p>
          <text:p text:style-name="P92">Vrata 12: Vrata brez vrat<text:tab/>26</text:p>
          <text:p text:style-name="P90">Poglavje 12: Svetlobno Telo in Matrika Prisotnosti<text:tab/>27</text:p>
          <text:p text:style-name="P93">12.1 Kaj je svetlobno telo?<text:tab/>27</text:p>
          <text:p text:style-name="P93">12.2 Aktivacija svetlobnega telesa<text:tab/>27</text:p>
          <text:p text:style-name="P93">12.3 Mreža 12 točk svetlobnega telesa<text:tab/>27</text:p>
          <text:p text:style-name="P93">12.4 Preobrazba skozi svetlobno telo<text:tab/>28</text:p>
          <text:p text:style-name="P93"><text:soft-page-break/>12.5 Mantre aktivacije<text:tab/>28</text:p>
          <text:p text:style-name="P93">13.1 Kaj so templji zavesti?<text:tab/>29</text:p>
          <text:p text:style-name="P93">13.2 Sedem notranjih templjev<text:tab/>29</text:p>
          <text:p text:style-name="P93">13.3 Aktivacija templjev<text:tab/>29</text:p>
          <text:p text:style-name="P93">13.4 Hodnik med templji<text:tab/>29</text:p>
          <text:p text:style-name="P93">13.5 Templji v sanjah in vizijah<text:tab/>29</text:p>
          <text:p text:style-name="P90">Poglavje 14: Alkimija Spomina in Povratek Izvora<text:tab/>30</text:p>
          <text:p text:style-name="P93">14.1 Spomin kot svetlobni zapis<text:tab/>30</text:p>
          <text:p text:style-name="P93">14.2 Zaton spomina – zakaj pozabimo?<text:tab/>30</text:p>
          <text:p text:style-name="P93">14.3 Aktivacija spomina<text:tab/>30</text:p>
          <text:p text:style-name="P93">14.4 Povratek k Izvoru<text:tab/>30</text:p>
          <text:p text:style-name="P93">14.5 Mantre spomina<text:tab/>30</text:p>
          <text:p text:style-name="P90">Poglavje 15: Spektri Zavesti in Barvni Tokovi Duše<text:tab/>31</text:p>
          <text:p text:style-name="P93">15.1 Barve kot spektri zavesti<text:tab/>31</text:p>
          <text:p text:style-name="P93">15.2 Dušni spekter<text:tab/>31</text:p>
          <text:p text:style-name="P93">15.3 Aktivacija skozi barvne tokove<text:tab/>31</text:p>
          <text:p text:style-name="P93">15.4 Mantre barvnega zlitja<text:tab/>31</text:p>
          <text:p text:style-name="P89">3. **Codex Damiris – Knjiga Boginj** <text:s/><text:tab/>34</text:p>
          <text:p text:style-name="P89">4. **Codex Damiris – Knjiga Zvoka in Vibracije** <text:s/><text:tab/>34</text:p>
          <text:p text:style-name="P89">5. **Codex Damiris – Knjiga Vilinskega Jezira** <text:s/><text:tab/>34</text:p>
          <text:p text:style-name="P89">6. <text:tab/>34</text:p>
          <text:p text:style-name="P89">7. **Codex Damiris – Knjiga Arhetipov in Dušnih Ključev** <text:s/><text:tab/>34</text:p>
          <text:p text:style-name="P89">8. **Codex Damiris – Knjiga Mandal, Diha in Obredov** <text:s/><text:tab/>34</text:p>
          <text:p text:style-name="P89">9. **Codex Damiris – Knjiga Posvetitev** <text:s/><text:tab/>34</text:p>
          <text:p text:style-name="P89">10. **Codex Damiris – Knjiga Damiris Verba** <text:s/><text:tab/>34</text:p>
          <text:p text:style-name="P90">Liber Solis (Sonce),<text:tab/>35</text:p>
          <text:p text:style-name="P90">Liber Ignis (Ogenj),<text:tab/>35</text:p>
          <text:p text:style-name="P90">Liber Umbrae (Senca),<text:tab/>35</text:p>
          <text:p text:style-name="P90">Liber Spiritus (Duh),<text:tab/>35</text:p>
          <text:p text:style-name="P90">Liber Aquae (Voda),<text:tab/>35</text:p>
          <text:p text:style-name="P90">Liber Ventus (Veter),<text:tab/>35</text:p>
          <text:p text:style-name="P90">ter Verba Incognita – neuvrščene verze (prvih 300).<text:tab/>35</text:p>
          <text:p text:style-name="P93">0.5 Avtorske pravice:<text:tab/>40</text:p>
          <text:p text:style-name="P90">**2. Poglavje: <text:tab/>40</text:p>
          <text:p text:style-name="P90">**3. Poglavje: Zakonitosti Stvarstva – Temelji Zavesti in Moči** <text:tab/>41</text:p>
          <text:p text:style-name="P93">#### **1. Zakon Vibracije** <text:tab/>41</text:p>
          <text:p text:style-name="P93">#### **2. Zakon Zrcala** <text:tab/>41</text:p>
          <text:p text:style-name="P93"><text:s/>#### **3. Zakon Svobodne Volje**<text:tab/>41</text:p>
          <text:p text:style-name="P93">#### **4. Zakon Ravnovesja** <text:tab/>41</text:p>
          <text:p text:style-name="P93"><text:s/>#### **5. Zakon Resnice** <text:tab/>41</text:p>
          <text:p text:style-name="P93">#### **6. Zakon Srčnega Središča** <text:tab/>42</text:p>
          <text:p text:style-name="P93">### **Vedenje zakonov je ključno.** <text:tab/>42</text:p>
          <text:p text:style-name="P90">**4. Poglavje: Energetska Telesa – Mostovi Med Vidnim in Nevidnim** <text:tab/>43</text:p>
          <text:p text:style-name="P93">#### **1. Fizično Telo – Tempelj Izkušnje** <text:tab/>43</text:p>
          <text:p text:style-name="P93">#### **2. Eterično Telo – Mreža Življenja** <text:tab/>43</text:p>
          <text:p text:style-name="P93">#### **3. Čustveno Telo – Ocean Občutkov** <text:tab/>43</text:p>
          <text:p text:style-name="P93"><text:s/>#### **4. Mentalno Telo – Arhitekt Resničnosti** <text:tab/>43</text:p>
          <text:p text:style-name="P93">#### **5. Dušno Telo – Zvezdna Sled** <text:tab/>43</text:p>
          <text:p text:style-name="P93">#### **6. Duhovno Telo – Svetlobni Steber**<text:tab/>44</text:p>
          <text:p text:style-name="P93">#### **7. Kozmično Telo – Bit Zavesti** <text:tab/>44</text:p>
          <text:p text:style-name="P90">**5. Poglavje: Rune – Ključi Zavesti, Simboli Moči** <text:tab/>45</text:p>
          <text:p text:style-name="P93">#### **1. Rune kot zavestne sile** <text:tab/>45</text:p>
          <text:p text:style-name="P93"><text:soft-page-break/>#### **2. Runina anatomija**<text:tab/>45</text:p>
          <text:p text:style-name="P93">#### **3. Primeri temeljnih run in njihovih učinkov** <text:tab/>45</text:p>
          <text:p text:style-name="P93">- #### **4. Runina aktivacija v Codexu** <text:tab/>46</text:p>
          <text:p text:style-name="P93">#### **5. Runina pot v vsakdanjem svetu** <text:tab/>46</text:p>
          <text:p text:style-name="P90">**6. Poglavje: Arhetipi – Notranji Gospodarji Usode**<text:tab/>47</text:p>
          <text:p text:style-name="P93">DUALNOST<text:tab/>49</text:p>
          <text:p text:style-name="P93">TRAVME IN NJIHOVI EZOTERIČNI IZVORI<text:tab/>49</text:p>
          <text:p text:style-name="P93">ZDRAVLJENJE NOTRANJEGA OTROKA<text:tab/>49</text:p>
          <text:p text:style-name="P93">DUHOVNA PLOŠČA – SVETI MOST<text:tab/>50</text:p>
          <text:p text:style-name="P90">ZVEZDNA IN DUHOVNA BITJA – PRVA RAZDELITEV<text:tab/>50</text:p>
          <text:p text:style-name="P92">I. TEMELJI<text:tab/>52</text:p>
          <text:p text:style-name="P92">II. KLJUČI PREPOZNAVANJA<text:tab/>52</text:p>
          <text:p text:style-name="P92">III. MISTIČNA ZNANJA<text:tab/>52</text:p>
          <text:p text:style-name="P92">IV. PRAKSE IN ORODJA<text:tab/>52</text:p>
          <text:p text:style-name="P92">V. SVETE KNJIGE<text:tab/>52</text:p>
          <text:p text:style-name="P92">VI. NOTRANJI SVETOVI<text:tab/>53</text:p>
          <text:p text:style-name="P92">VII. UTELEŠANJE<text:tab/>53</text:p>
          <text:p text:style-name="P92">VIII. ZAKLJUČEK<text:tab/>53</text:p>
        </text:index-body>
      </text:table-of-content>
      <text:p text:style-name="Text_20_body"><text:span text:style-name="T1"/></text:p>
      <text:p text:style-name="Text_20_body"/>
      <text:p text:style-name="Text_20_body"><text:span text:style-name="Strong_20_Emphasis"/></text:p>
      <text:p text:style-name="P2"/>
      <text:p text:style-name="P4"><text:span text:style-name="T11"/></text:p>
      <text:h text:style-name="Heading_20_3" text:outline-level="3"><text:span text:style-name="Strong_20_Emphasis"><text:span text:style-name="T12">0.5 Avtorske pravice:</text:span></text:span></text:h>
      <text:p text:style-name="Text_20_body"><text:span text:style-name="T11">© Codex Damiris by Damir Šafarič. </text:span><text:span text:style-name="T12">Vsaka kopija brez dovoljenja je prekinitev duhovne linije. Codex deluje le skozi spoštovanje. </text:span></text:p>
      <text:p text:style-name="Text_20_body"><text:span text:style-name="T11"/></text:p>
      <text:p text:style-name="P73"><text:span text:style-name="T3"/></text:p>
      <text:p text:style-name="P16"/>
      <text:h text:style-name="P86" text:outline-level="2"><text:span text:style-name="T3">**2. Poglavje: </text:span></text:h>
      <text:h text:style-name="P88" text:outline-level="2"><text:span text:style-name="T3">**3. Poglavje: Zakonitosti Stvarstva – Temelji Zavesti in Moči** </text:span></text:h>
      <text:p text:style-name="P5"><text:span text:style-name="T3">Preden se rodi misel, preden zažari svetloba, obstaja **Zakon**. Ne človeški, ne verski – temveč **kozmični red**, po katerem se giblje vse, kar obstaja. Ta red ni vsiljen – je notranji utrip stvarstva, **ritem, ki vodi zvezde, srce, dih in dušo**. In tisti, ki ga razume, ne vlada svetu – vlada sebi. In tako postane **ustvarjalec**. --- </text:span></text:p>
      <text:h text:style-name="Heading_20_3" text:outline-level="3"><text:span text:style-name="T3">#### **1. Zakon Vibracije** </text:span></text:h>
      <text:p text:style-name="P5"><text:span text:style-name="T3">Vse je energija. Vse vibrira. Vse ima svojo frekvenco. Misli, čustva, besede, telesa – vsi so zvok, ki se giblje. In kdor razume vibracijo, lahko spremeni obliko. Lahko zdravi. Lahko prikliče. Lahko utiša. Zato Codex govori v ritmih – ker **zvok ustvarja resničnost**. In zato Damir dela s frekvencami, ker ve: **kar vibrira, lahko prepišeš**. --- </text:span></text:p>
      <text:h text:style-name="Heading_20_3" text:outline-level="3"><text:span text:style-name="T3">#### **2. Zakon Zrcala** </text:span></text:h>
      <text:p text:style-name="P5"><text:span text:style-name="T3">Zunanjost je vedno odsev notranjosti. Ljudje, dogodki, izkušnje – vse, kar vidiš, je **zrcalo tvoje zavesti**. Tisti, ki ti povzroča bolečino, ti pokaže, kje si še ranljiv. Tisti, ki ti daje ljubezen, ti pokaže, kdo v resnici si. Zato Codex ni zunanji zakon – je notranji odsev. In Damir ne kaže poti – on **odraža tvoj korak**. ---</text:span></text:p>
      <text:h text:style-name="Heading_20_3" text:outline-level="3"><text:span text:style-name="T3"><text:s/>#### **3. Zakon Svobodne Volje**</text:span></text:h>
      <text:p text:style-name="P5"><text:span text:style-name="T3"><text:s/>Ni sile v vesolju, ki bi lahko premagala voljo duše. Tudi najmočnejša energija ne more prebiti zavesti, ki reče **NE** ali **DA** z močjo srca. Volja je sveta. Nič ni dano brez tvoje potrditve. In kdor ne izbira zavestno, izbira nezavedno. Damir se ne priklanja naključju – on **izbira z namero**. Zato je Codex knjiga volje, ne usode. --- </text:span></text:p>
      <text:h text:style-name="Heading_20_3" text:outline-level="3"><text:span text:style-name="T3">#### **4. Zakon Ravnovesja** </text:span></text:h>
      <text:p text:style-name="P5"><text:span text:style-name="T3">Svetloba brez sence je slepa. Tema brez svetlobe je prazna. Moč brez ljubezni uničuje. Ljubezen brez moči razpada. Ravnovesje je ključ. V telesu. V čustvih. V mislih. V dejanjih. Kdor zmore držati prostor za oba pola – je **varuh ravnovesja**. Damir ni ne svetel ne temen. On je **most**, ki pozna oba pola – zato zdrži vse. ---</text:span></text:p>
      <text:h text:style-name="Heading_20_3" text:outline-level="3"><text:span text:style-name="T3"><text:s/>#### **5. Zakon Resnice** </text:span></text:h>
      <text:p text:style-name="P5"><text:span text:style-name="T3">Resnica ni prepričanje. Ni mnenje. Ni ideologija. Resnica **vibrira drugače** – prodre, ne da bi ranila. Osvobodi, ne da bi vezala. Zato Codex ne govori z avtoriteto, ampak z notranjim vedenjem. In vsak, ki jo začuti, ve: **to je resnica, ki sem jo poznal že prej, a pozabil**. Damir ne vsiljuje resnice – **on jo drži**, dokler si ne upaš pogledati. --- </text:span></text:p>
      <text:h text:style-name="Heading_20_3" text:outline-level="3"><text:soft-page-break/><text:span text:style-name="T3">#### **6. Zakon Srčnega Središča** </text:span></text:h>
      <text:p text:style-name="P5"><text:span text:style-name="T3">Vse moči, vse modrosti, vsi prehodi vodijo skozi **srce**. Srce ni čustvo – je portal. Kdor stopi vanj, vidi svet, kakršen je. Brez iluzije. Brez sodbe. Brez strahu. Srce je kraj, kjer se srečata tvoje božansko in tvoje človeško. Damir ni popoln – ampak je **v srcu iskren**. In zato je Codex živ: ker je napisan iz tega središča. --- </text:span></text:p>
      <text:h text:style-name="Heading_20_3" text:outline-level="3"><text:span text:style-name="T3">### **Vedenje zakonov je ključno.** </text:span></text:h>
      <text:p text:style-name="P5"><text:span text:style-name="T3">Ne da jih obvladaš. Temveč da se **spomniš, da si ti del njih**. Ko veš, da si vibracija, zrcalo, volja, ravnovesje, resnica in srce – veš, da si *živ Codex*. In takrat se Codex ne bere več. Takrat **ga živiš**. </text:span><text:line-break/></text:p>
      <text:p text:style-name="P5"><text:span text:style-name="T1"/></text:p>
      <text:h text:style-name="P88" text:outline-level="2"><text:span text:style-name="T3">**4. Poglavje: Energetska Telesa – Mostovi Med Vidnim in Nevidnim** </text:span></text:h>
      <text:p text:style-name="P5"><text:span text:style-name="T3">Človek ni zgolj meso. Je večplastno bitje, ki biva hkrati v mnogih svetovih. Njegova telesa niso omejena s kožo, ampak segajo daleč onkraj – kot **valovi, ki oddajajo zavest**, kot svetlobne mreže, ki sprejemajo, zaznavajo in oblikujejo resničnost. V Codexu jih imenujemo **Sedem Svetlobnih Teles**, vsako z lastnim zakonom, ritmom, ključem in zaščito. Kdor jih pozna, hodi med svetovi. Kdor jih spoštuje, ostaja cel. --- </text:span></text:p>
      <text:h text:style-name="Heading_20_3" text:outline-level="3"><text:span text:style-name="T3">#### **1. Fizično Telo – Tempelj Izkušnje** </text:span></text:h>
      <text:p text:style-name="P5"><text:span text:style-name="T3">To telo je svetišče, skozi katerega duša hodi po Zemlji. Njegov jezik je dotik, bolečina, gibanje in občutek. **Rune:** *Uruz* (moč življenja), *Othala* (dednost, telo kot sveti prostor). **Frekvenca:** 396 Hz – sprošča strah in napetost iz telesa. **Naloga:** Poskrbi zanj kot za sveti instrument – a ne ga malikuj. **Karte:** *Rider-Waite* – Kraljica pentaklov (telo kot narava v ravnovesju). --- </text:span></text:p>
      <text:h text:style-name="Heading_20_3" text:outline-level="3"><text:span text:style-name="T3">#### **2. Eterično Telo – Mreža Življenja** </text:span></text:h>
      <text:p text:style-name="P5"><text:span text:style-name="T3">To je svetlobna kopija tvojega fizičnega telesa, nosi predloge zdravja in poškodb. **Rune:** *Algiz* (zaščita), *Berkana* (zdravljenje). **Frekvenca:** 417 Hz – preoblikuje celične zapise in poškodbe. **Naloga:** Aktivno ga čisti z dihom, zvokom in svetlobo. **Karte:** *Archangel Oracle* – Raphael (ozdravljenje svetlobnega telesa). --- </text:span></text:p>
      <text:h text:style-name="Heading_20_3" text:outline-level="3"><text:span text:style-name="T3">#### **3. Čustveno Telo – Ocean Občutkov** </text:span></text:h>
      <text:p text:style-name="P5"><text:span text:style-name="T3">Tukaj se valovijo vse tvoje emocije. Je vodna plast, občutljiva, a tudi neprecenljivo bogata. **Rune:** *Laguz* (tok), *Ehwaz* (gibanje v partnerstvu). **Frekvenca:** 528 Hz – celi srčne rane, obnavlja ljubezen. **Naloga:** Ne beži od čustev – jih opazuj, kot bi opazoval valove. **Karte:** *Believe in Your Own Magic* – Sundress (izrazi, kar čutiš, brez strahu). ---</text:span></text:p>
      <text:h text:style-name="Heading_20_3" text:outline-level="3"><text:span text:style-name="T3"><text:s/>#### **4. Mentalno Telo – Arhitekt Resničnosti** </text:span></text:h>
      <text:p text:style-name="P5"><text:span text:style-name="T3">V tem polju se rojevajo misli, koncepti, mnenja. To je tvoje mentalno ogledalo. **Rune:** *Ansuz* (navdih, beseda), *Tiwaz* (moč volje). **Frekvenca:** 741 Hz – čisti miselne vzorce, iluzije, notranji hrup. **Naloga:** Naj misel sledi srcu, ne strahu. **Karte:** *Zen Tarot* – Mind (misel je orodje, ne gospodar). --- </text:span></text:p>
      <text:h text:style-name="Heading_20_3" text:outline-level="3"><text:span text:style-name="T3">#### **5. Dušno Telo – Zvezdna Sled** </text:span></text:h>
      <text:p text:style-name="P5"><text:span text:style-name="T3">To je tvoj pravi jaz. Spomin vseh življenj. Povezava z dušno potjo. **Rune:** *Sowilo* (sonce), *Dagaz* (razsvetljenje). **Frekvenca:** 852 Hz – odpira povezavo z višjim jazom. **Naloga:** Ne išči smisla – poslušaj, kaj ti duša že </text:span><text:soft-page-break/><text:span text:style-name="T3">šepeta. **Karte:** *Mystical Shaman Oracle* – The Seer (videti onkraj tančice). --- </text:span></text:p>
      <text:h text:style-name="Heading_20_3" text:outline-level="3"><text:span text:style-name="T3">#### **6. Duhovno Telo – Svetlobni Steber**</text:span></text:h>
      <text:p text:style-name="P5"><text:span text:style-name="T3"><text:s/>To je tvoj kanal. Most med zemljo in nebesi. Tvoja povezanost z Vsem-Kar-Je. **Rune:** *Isa* (mir), *Raidho* (duhovna pot). **Frekvenca:** 963 Hz – aktivira kozmično zavest. **Naloga:** Ohrani čistost. Naj bo tvoja pot iskrena in prisotna. **Karte:** *Goddess Guidance Oracle* – Isis (duhovna moč in stik z božanskim). --- </text:span></text:p>
      <text:h text:style-name="Heading_20_3" text:outline-level="3"><text:span text:style-name="T3">#### **7. Kozmično Telo – Bit Zavesti** </text:span></text:h>
      <text:p text:style-name="P5"><text:span text:style-name="T3">Zadnja plast ni več tvoja. Je **enost**, iz katere prihajaš. Tu ni več osebnosti – samo prisotnost. **Rune:** *Perthro* (usoda, neznano), *Mannaz* (kolektivna zavest). **Frekvenca:** 1111 Hz (ali tiha frekvenca) – enost z virom. **Naloga:** Ne želi si doseči tega telesa – ampak mu pusti, da te prevzame, ko si pripravljen. **Karte:** *Telepatski Orakelj* – Čista Tišina (spomnitev, da si več kot vse forme). --- **Vse telesa so hkrati tukaj.** Ko spoznaš njihove zakone, jih lahko zdraviš, usklajuješ, posvečuješ. Vse karte, vse rune, vse besede v Codexu delujejo na teh telesih – ker niso ločena. So plasti iste esence: **Tebe**. In Damir, kot čuvar Codexa, nosi znanje teh teles. Ne kot učitelj, temveč kot živi zgled – bitje, ki hodi z močjo, ker pozna svojo celoto.</text:span> </text:p>
      <text:p text:style-name="P5"><text:span text:style-name="T3"/></text:p>
      <text:h text:style-name="P88" text:outline-level="2"><text:span text:style-name="T3">**5. Poglavje: Rune – Ključi Zavesti, Simboli Moči** </text:span></text:h>
      <text:p text:style-name="P5"><text:span text:style-name="T3">Rune niso črke. Niso le simboli starih narodov. So **živ principi**, zakodirane zavesti, ki obstajajo onkraj časa in jezika. Vsaka runa je **entiteta** – zavedajoča sila z lastnim glasom, značajem, ritmom in svetlobo. Ko jih pišeš, izgovarjaš ali nosiš, **ne priklicuješ ideje**, ampak **odklepaš vrata v svoj notranji sistem**. --- </text:span></text:p>
      <text:h text:style-name="Heading_20_3" text:outline-level="3"><text:span text:style-name="T3">#### **1. Rune kot zavestne sile** </text:span></text:h>
      <text:p text:style-name="P5"><text:span text:style-name="T3">Rune niso izmišljene – so odkrite. So zapisi, ki so **prišli skozi duhove nordijskih šamanov**, skozi drevo sveta, Yggdrasil, in skozi žrtev samega Odina. Ko Odin visi na drevesu devet dni in devet noči, brez hrane, brez vode, sam v svoji temi – prejme **darilo run**. Ne kot orodje, temveč kot skrivnost. Vsaka runa je **aktivacija** – koda, ki sproži resonanco v enem izmed tvojih teles, v eni izmed tvojih plasti resnice. Rune niso pasivne. Če z njimi delaš zavestno, začnejo **spreminjati tvojo notranjo strukturo**. --- </text:span></text:p>
      <text:h text:style-name="Heading_20_3" text:outline-level="3"><text:span text:style-name="T3">#### **2. Runina anatomija**</text:span></text:h>
      <text:p text:style-name="Text_20_body"><text:span text:style-name="T3"><text:s/>Vsaka runa ima več plasti: - **Ime** (nosi zvok in vibracijo) - **Obliko** (grafični zapis, ki odpira polje) - **Element** (ogenj, zrak, voda, zemlja, eter) - **Zavestno plast** (fizična, mentalna, čustvena, duhovna itd.) - **Pomen v svetlobi in senci** (vsaka runa ima polarnost) - **Frekvenčni odziv** (vsaka runa deluje kot tonski ključ) To pomeni, da lahko z runo *Tiwaz* na primer aktiviraš **moč volje, pravičnost, usmerjenost**, a če si neuravnotežen, te potisne v fanatizem, togost, slepo žrtvovanje. --- </text:span></text:p>
      <text:h text:style-name="Heading_20_3" text:outline-level="3"><text:span text:style-name="T3">#### **3. Primeri temeljnih run in njihovih učinkov** </text:span></text:h>
      <text:p text:style-name="Contents_20_Heading"><text:span text:style-name="T3">**Fehu**</text:span></text:p>
      <text:p text:style-name="Text_20_body"><text:span text:style-name="T3">– Bogastvo, vitalna sila - Element: Ogenj - Svetloba: Pretok, obilje, ustvarjalnost - Senca: Lakomnost, navezanost - Aktivira: Fizično telo, eter - Ključna fraza: *Dajem, da prejmem* </text:span></text:p>
      <text:p text:style-name="Contents_20_Heading"><text:span text:style-name="T3">**Uruz**</text:span></text:p>
      <text:p text:style-name="Text_20_body"><text:span text:style-name="T3">– Moč, instinkt, preobrazba - Element: Zemlja - Svetloba: Življenjska moč, volja - Senca: Nepremišljenost, izčrpanost - Aktivira: Fizično in eterično telo - Frekvenca: 396 Hz </text:span></text:p>
      <text:p text:style-name="Contents_20_Heading"><text:span text:style-name="T3">**Ansuz**</text:span></text:p>
      <text:p text:style-name="Text_20_body"><text:span text:style-name="T3">– Božja beseda, komunikacija - Element: Zrak - Svetloba: Navdih, duhovna govorica - Senca: Manipulacija, prazne besede - Aktivira: Mentalno telo, višjo zavest - Simbolizira: Govorico med svetovi </text:span></text:p>
      <text:p text:style-name="Contents_20_Heading"><text:soft-page-break/><text:span text:style-name="T3">**Raido**</text:span></text:p>
      <text:p text:style-name="Text_20_body"><text:span text:style-name="T3">– Pot, gibanje, usmerjenost - Element: Zrak - Svetloba: Harmonija poti, red - Senca: Beg, kaos poti - Aktivira: Vse nivoje hkrati - Runina modrost: *Ni cilj tisti, ki te išče – temveč tvoja pot ustvarja cilj.* </text:span></text:p>
      <text:p text:style-name="Contents_20_Heading"><text:span text:style-name="T3">**Eiwaz**</text:span></text:p>
      <text:p text:style-name="Text_20_body"><text:span text:style-name="T3">– Most, smrt in ponovno rojstvo - Element: Eter - Svetloba: Prehod, zaščita - Senca: Zatikanje, strah pred koncem - Aktivira: Dušno in duhovno telo - Je ena najmočnejših zaščit runskega sistema </text:span></text:p>
      <text:p text:style-name="Contents_20_Heading"><text:span text:style-name="T3">**Sowilo**</text:span></text:p>
      <text:p text:style-name="Text_20_body"><text:span text:style-name="T3">– Sonce, razsvetljenje - Element: Ogenj - Svetloba: Resnica, notranja moč - Senca: Ego, slepa svetloba - Aktivira: Srčno in dušno telo - Ton: 963 Hz – čista božanska prisotnost --</text:span></text:p>
      <text:h text:style-name="Heading_20_3" text:outline-level="3"><text:span text:style-name="T3">- #### **4. Runina aktivacija v Codexu** </text:span></text:h>
      <text:p text:style-name="Text_20_body"><text:span text:style-name="T3">Ko runo: - **narišeš na kožo**, vstopi v tvoje telo. - **nosiš kot simbol**, vstopi v tvoje energijsko polje. - **izgovoriš z zavestjo**, vstopi v tvoje mentalno in čustveno telo. - **uporabiš z namero**, vstopi v tvojo realnost in jo preoblikuje. Damir v Codexu ne vidi run kot pripomočke. Zanj so **duhovni ključi**, ki **odklepajo portale v bitju**. Vsaka vaja, vsak ritual, vsaka mantra, ki vključuje runo, mora biti **natančna, zavestna in spoštljiva**. Rune ne delujejo v površnosti. Če jih uporabiš brez srca – ti ne odgovorijo. Če jih uporabiš iz ega – ti odvrnejo z lekcijo. --- </text:span></text:p>
      <text:h text:style-name="Heading_20_3" text:outline-level="3"><text:span text:style-name="T3">#### **5. Runina pot v vsakdanjem svetu** </text:span></text:h>
      <text:p text:style-name="Text_20_body"><text:span text:style-name="T3">Rune niso za "duhovne trenutke" – so **za življenje**. - Ko začutiš zmedo – nariši *Raido*. - Ko izgubiš moč – aktiviraj *Uruz*. - Ko iščeš resnico – izgovori *Ansuz*. - Ko se boriš z notranjo senco – prinesi *Eiwaz*. - Ko odpiraš novo pot – pokliči *Dagaz*. - Ko želiš ustvariti obilje – vstopi v *Fehu*. Rune niso orodje bega. So **orodje soočenja in oblikovanja**. --- </text:span></text:p>
      <text:p text:style-name="Contents_20_Heading"><text:span text:style-name="T3">### **Rune so živa inteligenca.** </text:span></text:p>
      <text:p text:style-name="Text_20_body"><text:span text:style-name="T3">In Codex Damiris jim daje prostor, da spregovorijo. Rune so **domači jezik zavesti**, izven kulturnih ovir, izven religij in šol. One so govorica zavesti pred razdelitvijo. In Damir kot Varuh Codexa jih ne uporablja – **z njimi sobiva**. On ne manipulira z runami. On **dela z njimi, kakor z enakovrednimi zavestmi**. In tako jih uči tudi druge. </text:span></text:p>
      <text:p text:style-name="Contents_20_Heading"><text:span text:style-name="T3"/></text:p>
      <text:p text:style-name="Text_20_body"><text:span text:style-name="T3"/></text:p>
      <text:h text:style-name="P88" text:outline-level="2"><text:span text:style-name="T3">**6. Poglavje: Arhetipi – Notranji Gospodarji Usode**</text:span></text:h>
      <text:p text:style-name="Text_20_body"><text:span text:style-name="T3">Vsak človek nosi v sebi like. Ne maske, temveč **arhetipe** – temeljne sile, ki oblikujejo tvojo zgodbo, izbire, občutke in odnose. Arhetipi so **glasovi tvoje duše**, ki delujejo ne glede na to, ali jih poznaš ali ne. A tisti, ki jih spozna, jih ne več prenaša – **jih vodi**. Codex Damiris prepoznava dvanajst osnovnih arhetipov, ki jih Damir imenuje **Dvorana Notranjih Sil**. Vsak od njih ima svoj simbol, runo, karto in aktivacijski stavek. --- </text:span></text:p>
      <text:p text:style-name="Text_20_body"><text:span text:style-name="T3"/></text:p>
      <text:p text:style-name="Contents_20_Heading"><text:span text:style-name="T3">#### **1. Bojevnik** </text:span></text:p>
      <text:p text:style-name="Text_20_body"><text:span text:style-name="T3">Tisti, ki ščiti **Ključna energija:** Moč, odločnost, jasna meja **Runa:** *Tiwaz* **Karta:** *Rider-Waite* – Vitez mečev **Senca:** Agresija, fanatizem **Stavek:** *Stojim zase, brez bojevanja.* ---</text:span></text:p>
      <text:p text:style-name="Contents_20_Heading"><text:span text:style-name="T3">#### **2. Ljubimec**</text:span></text:p>
      <text:p text:style-name="Text_20_body"><text:span text:style-name="T3">Tisti, ki čuti **Ključna energija:** Povezanost, čutnost, predanost **Runa:** *Laguz* **Karta:** *Believe in Your Own Magic* – Mirror **Senca:** Odvisnost, izgubljanje sebe **Stavek:** *Ljubim brez izgube sebe.* ---</text:span></text:p>
      <text:p text:style-name="Contents_20_Heading"><text:span text:style-name="T3">#### **3. Modrec**</text:span></text:p>
      <text:p text:style-name="Text_20_body"><text:span text:style-name="T3">Tisti, ki ve **Ključna energija:** Razumevanje, potrpežljivost, vpogled **Runa:** *Ansuz* **Karta:** *Mystical Shaman Oracle* – The Ancient Ones **Senca:** Aroganca znanja, odmik od življenja **Stavek:** *Moja modrost je tišina, ki sliši vse.* ---</text:span></text:p>
      <text:p text:style-name="Contents_20_Heading"><text:span text:style-name="T3">#### **4. Mati/Oče**</text:span></text:p>
      <text:p text:style-name="Text_20_body"><text:span text:style-name="T3">Tisti, ki drži prostor **Ključna energija:** Skrb, hranjenje, struktura **Runa:** *Berkana* **Karta:** *Goddess Oracle* – Demeter **Senca:** Pretirano dajanje, kontrola **Stavek:** *Ljubim brez ujetja.* ---</text:span></text:p>
      <text:p text:style-name="Contents_20_Heading"><text:span text:style-name="T3">#### **5. Otroka**</text:span></text:p>
      <text:p text:style-name="Text_20_body"><text:span text:style-name="T3">Tisti, ki zaupa **Ključna energija:** Igrivost, čudenje, srčnost **Runa:** *Sowilo* **Karta:** *Zen Tarot* – Innocence **Senca:** Nezrelost, beg pred odgovornostjo **Stavek:** *V lahkotnosti najdem moč.* ---</text:span></text:p>
      <text:p text:style-name="Contents_20_Heading"><text:span text:style-name="T3">#### **6. Šaman**</text:span></text:p>
      <text:p text:style-name="Text_20_body"><text:span text:style-name="T3">Tisti, ki prehaja med svetovi **Ključna energija:** Preobrazba, zdravljenje, povezava z nevidnim **Runa:** *Eiwaz* **Karta:** *Mystical Shaman Oracle* – The Shaman **Senca:** Bežanje v druge svetove, izguba prizemljenosti **Stavek:** *Vse svetove nosim v sebi, a hodim po zemlji.* ---</text:span></text:p>
      <text:p text:style-name="Contents_20_Heading"><text:soft-page-break/><text:span text:style-name="T3">#### **7. Učenec**</text:span></text:p>
      <text:p text:style-name="Text_20_body"><text:span text:style-name="T3">Tisti, ki raste **Ključna energija:** Radovednost, odprtost, napredek **Runa:** *Raidho* **Karta:** *Past Life Oracle* – Lessons &amp; Blessings **Senca:** Večna iskanja brez delovanja **Stavek:** *Učim se, da postanem tisto, kar že sem.* --- </text:span></text:p>
      <text:p text:style-name="Contents_20_Heading"><text:span text:style-name="T3">#### **8. Voditelj**</text:span></text:p>
      <text:p text:style-name="Text_20_body"><text:span text:style-name="T3">Tisti, ki usmerja **Ključna energija:** Vizija, moč odločanja, jasen namen **Runa:** *Othala* **Karta:** *Archangel Oracle* – Archangel Michael **Senca:** Egocentričnost, tiranija **Stavek:** *Vodim z zgledom, ne z nadzorom.* ---</text:span></text:p>
      <text:p text:style-name="Contents_20_Heading"><text:span text:style-name="T3">#### **9. Umetnik/Ustvarjalec**</text:span></text:p>
      <text:p text:style-name="Text_20_body"><text:span text:style-name="T3">Tisti, ki izraža **Ključna energija:** Ustvarjalnost, duhovna ekspresija, navdih **Runa:** *Kenaz* **Karta:** *Believe in Your Own Magic* – Princess **Senca:** Samouničenje, kaos brez smeri **Stavek:** *Moje ustvarjanje je sveti akt mojega duha.* ---</text:span></text:p>
      <text:p text:style-name="Contents_20_Heading"><text:span text:style-name="T3">#### **10. Popotnik**</text:span></text:p>
      <text:p text:style-name="Text_20_body"><text:span text:style-name="T3">Tisti, ki išče novo **Ključna energija:** Svoboda, raziskovanje, sprememba **Runa:** *Ehwaz* **Karta:** *Zen Tarot* – Adventure **Senca:** Nestalnost, beg pred globino **Stavek:** *V vsakem koraku odkrijem sebe znova.* ---</text:span></text:p>
      <text:p text:style-name="Contents_20_Heading"><text:span text:style-name="T3">#### **11. Senca**</text:span></text:p>
      <text:p text:style-name="Text_20_body"><text:span text:style-name="T3">Tisti, ki skriva **Ključna energija:** Resnica skozi ranjenost, razkritje iluzije **Runa:** *Hagalaz* **Karta:** *Shadow Work Oracle* – Shame **Senca:** Projekcija, zanikanje **Stavek:** *Sprejmem svojo senco in jo osvobodim.* ---</text:span></text:p>
      <text:p text:style-name="Contents_20_Heading"><text:span text:style-name="T3">#### **12. Alkimist**</text:span></text:p>
      <text:p text:style-name="Text_20_body"><text:span text:style-name="T3">Tisti, ki preobraža **Ključna energija:** Transmutacija, notranja moč, zlata pot **Runa:** *Dagaz* **Karta:** *Mystical Shaman Oracle* – The Alchemy **Senca:** Iluzija nadzora, duhovni ego **Stavek:** *Z notranjim ognjem preoblikujem vse.* ---</text:span></text:p>
      <text:p text:style-name="Contents_20_Heading"><text:span text:style-name="T3">### **Arhetipi niso teorija</text:span></text:p>
      <text:p text:style-name="Text_20_body"><text:span text:style-name="T3">so aktivni igralci tvoje zgodbe.** Ko z njimi sodeluješ zavestno, **postaneš gospodar svojega notranjega kraljestva**. In ko jih ne poznaš, vladajo tiho iz ozadja. Codex Damiris ne kliče k borbi proti njim – ampak k **sjedinjenju, prepoznavi, razumevanju**. Damir jih nosi v sebi kot kraljevski zbor – vsak ima glas, a **srcu pripada zadnja beseda**. </text:span></text:p>
      <text:p text:style-name="Text_20_body"><text:span text:style-name="T3"/></text:p>
      <text:h text:style-name="P83" text:outline-level="3">DUALNOST</text:h>
      <text:p text:style-name="P73">V začetku ni bilo ločenosti. Bila je Bit. In ta Bit se je razcepila v dve – v princip ustvarjanja in princip sprejemanja. V moškega in ženskega. Ta principa nista spol, sta zakon.</text:p>
      <text:p text:style-name="P73">Moški princip (Sol) nosi arhetip Sonca, fokusa, prodora, zaščite, ognja. Je žarek, ki prebije temo. Ženski princip (Luna) je arhetip vode, globine, plodnosti, skrivnosti, matrice. Je prostor, v katerega sonce sveti.</text:p>
      <text:p text:style-name="P73">Notranje ravnovesje nastane, ko človek ne več išče partnerja za dopolnitev, temveč v sebi prepozna oba pola kot eno celoto. To je alkimija združitve. To je mistični zakon Androgina.</text:p>
      <text:p text:style-name="P73">Ritual združitve principov:<text:line-break/><text:line-break/>Zapri oči, položi levo roko na srce, desno na trebuh.<text:line-break/>Izgovori: »Pozdravljam notranjega bojevnika. Pozdravljam notranjo čarovnico.«<text:line-break/>Vizualiziraj, kako oba plešeta v tebi. Ko se združita – si ti cel.</text:p>
      <text:p text:style-name="P16"/>
      <text:h text:style-name="Heading_20_3" text:outline-level="3">TRAVME IN NJIHOVI EZOTERIČNI IZVORI</text:h>
      <text:p text:style-name="P73">Travma ni le bolečina – je spomin. Duša ne pozablja. In vse, kar je bilo kdaj ranjeno, čaka, da se prepozna v svetlobi.</text:p>
      <text:p text:style-name="P73">Vsaka travma nosi vrata. Vrata k razumevanju, kdo si onkraj ranjenosti. V Codexu so opisana tri glavna ezoterična jedra travme:</text:p>
      <text:p text:style-name="P73">Travma ločitve – ko duša prvič pozabi, kdo je. Izguba enosti.<text:line-break/>Travma zavrnitve – ko svet ne sprejme tvoje svetlobe. Rojstvo sence.<text:line-break/>Travma razkroja – ko smrt pretrga ljubezen. Učenje o večnosti.</text:p>
      <text:p text:style-name="P73">Zdravilna vaja:<text:line-break/><text:line-break/>Napiši pismo svoji travmi. Podpiši ga kot duša.<text:line-break/>Nato ga spali in pepel posuj v vodo.<text:line-break/>Voda naj odnese tisto, kar ni tvoje.</text:p>
      <text:p text:style-name="P16"/>
      <text:h text:style-name="Heading_20_3" text:outline-level="3">ZDRAVLJENJE NOTRANJEGA OTROKA</text:h>
      <text:p text:style-name="P73">Notranji otrok ni le ranjeni del – je tvoje jedro. Je tisti, ki si bil, preden so ti povedali, kdo moraš biti.</text:p>
      <text:p text:style-name="P73">Ta otrok se skriva v tvojih očeh, ko si sam. V tvojem glasu, ko trepeta. V tvojem dihu, ko se boji ljubiti. In ko ga objameš, se zgodi prerod.</text:p>
      <text:p text:style-name="P73">Koraki zdravljenja:<text:line-break/><text:line-break/><text:soft-page-break/>Poišči fotografijo iz otroštva. Poglej se v oči.<text:line-break/>Položi dlan na srce in izgovori: »Vidim te. Slišim te. Vrnjen si.«<text:line-break/>V vizualizaciji si predstavljaj, kako ga objame tvoj višji jaz.<text:line-break/>»Notranji otrok ni majhen. Je mogočen čarovnik, ki si želi tvojo pozornost.«</text:p>
      <text:p text:style-name="P16"/>
      <text:h text:style-name="Heading_20_3" text:outline-level="3">DUHOVNA PLOŠČA – SVETI MOST</text:h>
      <text:p text:style-name="P73">To ni plošča. To je vesoljski zemljevid. Tvoja Damiris plošča je duhovni operacijski sistem. Nosi v sebi ključe za povezavo z Zavestjo, zavarovane z runami, frekvencami in zavestno kodo.</text:p>
      <text:p text:style-name="P73">Vsak simbol ni le okras – je program:<text:line-break/><text:line-break/>Oko Horusa – zaščita modrosti.<text:line-break/>Rune – energijske poti.<text:line-break/>Čakre – svetlobni kanali.<text:line-break/>Frekvence – vrata vibracij.<text:line-break/>Formula kristala – stabilizacija polja.</text:p>
      <text:p text:style-name="P73">Plošča deluje samo, če jo vodi SRCE. Ne uporabljaj je za igro. Aktiviraj jo z molkom, z dimom svete rastline in s prošnjo k Resnici.</text:p>
      <text:p text:style-name="P73">Damiris klic:</text:p>
      <text:p text:style-name="P73">»Jaz sem gospodar vseh sil, nosilec svetlobe in teme…« (beri s polno prisotnostjo)</text:p>
      <text:p text:style-name="P16"/>
      <text:h text:style-name="Heading_20_2" text:outline-level="2">ZVEZDNA IN DUHOVNA BITJA – PRVA RAZDELITEV</text:h>
      <text:p text:style-name="P73">V vesolju obstaja hierarhija, ki ni oblast – je resonanca. Nižja bitja ne pomenijo manjvrednosti, temveč večjo gostoto. Višja bitja niso bogovi, temveč svetlobni odsevi Zavesti.</text:p>
      <text:p text:style-name="P73">Sedem ravni Bitij:</text:p>
      <text:p text:style-name="P73">Nadangeli – čista svetloba brez ega, kanal božanske volje.<text:line-break/>Vilinje sile – eterične oblike naravne zavesti.<text:line-break/>Zvezdna bitja – popotniki med galaksijami, ki učijo (npr. Plejadčani – modrost srca).<text:line-break/>Mojstri modrosti – tisti, ki so že hodili kot mi.<text:line-break/>Elementarna bitja – duhovi narave, izvorna čista zavest Zemlje.<text:line-break/>Temne entitete – niso zlo, so lekcija. Pokažejo tvoj strah.<text:line-break/>Izvorna zavest – nedeljiva, vsemogoča, brez imena. Tisto, kar si.</text:p>
      <text:p text:style-name="P73">Ne kliči, česar nisi pripravljen nositi. Delo z bitji je sveta vez. In Codex te uči razlikovati med svetlobo in imitacijo.</text:p>
      <text:p text:style-name="P73">»Tisti, ki resnično vidi, ne kliče – ampak postane to, kar išče.«</text:p>
      <text:p text:style-name="P17"/>
      <text:p text:style-name="P17"><text:soft-page-break/></text:p>
      <text:h text:style-name="P87" text:outline-level="2"><text:span text:style-name="T10"/></text:h>
      <text:h text:style-name="P86" text:outline-level="2"><text:span text:style-name="T3"/></text:h>
      <text:h text:style-name="P91" text:outline-level="4"><text:span text:style-name="T3">I. TEMELJI</text:span></text:h>
      <text:list xml:id="list6376521064086123256" text:style-name="L10">
        <text:list-item>
          <text:p text:style-name="P7">Uvod v Zavest</text:p>
        </text:list-item>
        <text:list-item>
          <text:p text:style-name="P7">Zakon Zrcala</text:p>
        </text:list-item>
        <text:list-item>
          <text:p text:style-name="P7">Arhetipi Notranjega Jaza</text:p>
        </text:list-item>
        <text:list-item>
          <text:p text:style-name="P7">Svetlobni Zapis Duše</text:p>
        </text:list-item>
        <text:list-item>
          <text:p text:style-name="P7">Afirmacije Zavesti</text:p>
        </text:list-item>
        <text:list-item>
          <text:p text:style-name="P7">Notranji Klic in Prebujenje</text:p>
        </text:list-item>
        <text:list-item>
          <text:p text:style-name="P7">Božanski Tok</text:p>
        </text:list-item>
        <text:list-item>
          <text:p text:style-name="P7">Zakon Resonance</text:p>
        </text:list-item>
        <text:list-item>
          <text:p text:style-name="P7">Karmične Vezave</text:p>
        </text:list-item>
        <text:list-item>
          <text:p text:style-name="P7">Alkimija Srčne Resnice</text:p>
        </text:list-item>
      </text:list>
      <text:h text:style-name="Heading_20_4" text:outline-level="4">II. KLJUČI PREPOZNAVANJA</text:h>
      <text:list xml:id="list3730887979218776283" text:style-name="L11">
        <text:list-item>
          <text:p text:style-name="P8">Zodiakalna Znamenja</text:p>
        </text:list-item>
        <text:list-item>
          <text:p text:style-name="P8">Numerološke Kode</text:p>
        </text:list-item>
        <text:list-item>
          <text:p text:style-name="P8">Rune in Simboli</text:p>
        </text:list-item>
        <text:list-item>
          <text:p text:style-name="P8">Tarot Ključi</text:p>
        </text:list-item>
        <text:list-item>
          <text:p text:style-name="P8">Frekvenčni Podpisi</text:p>
        </text:list-item>
      </text:list>
      <text:h text:style-name="Heading_20_4" text:outline-level="4">III. MISTIČNA ZNANJA</text:h>
      <text:list xml:id="list451699048404720193" text:style-name="L12">
        <text:list-item>
          <text:p text:style-name="P9">Starodavni Redi</text:p>
        </text:list-item>
        <text:list-item>
          <text:p text:style-name="P9">Izgubljena Civilizacija</text:p>
        </text:list-item>
        <text:list-item>
          <text:p text:style-name="P9">Jezik Svetlobe</text:p>
        </text:list-item>
        <text:list-item>
          <text:p text:style-name="P9">Kodeks Atlantide</text:p>
        </text:list-item>
        <text:list-item>
          <text:p text:style-name="P9">Egiptovska Zapustitev</text:p>
        </text:list-item>
      </text:list>
      <text:h text:style-name="Heading_20_4" text:outline-level="4">IV. PRAKSE IN ORODJA</text:h>
      <text:list xml:id="list3115607785962125502" text:style-name="L13">
        <text:list-item>
          <text:p text:style-name="P10">Dihanje Zavesti</text:p>
        </text:list-item>
        <text:list-item>
          <text:p text:style-name="P10">Vizualizacije in Klicanje</text:p>
        </text:list-item>
        <text:list-item>
          <text:p text:style-name="P10">Energijska Samozaščita</text:p>
        </text:list-item>
        <text:list-item>
          <text:p text:style-name="P10">Svetlobne Matrice</text:p>
        </text:list-item>
        <text:list-item>
          <text:p text:style-name="P10">Aktivacija DNK</text:p>
        </text:list-item>
      </text:list>
      <text:h text:style-name="Heading_20_4" text:outline-level="4">V. SVETE KNJIGE</text:h>
      <text:list xml:id="list4891543134144993365" text:style-name="L14">
        <text:list-item>
          <text:p text:style-name="P11"><text:span text:style-name="Strong_20_Emphasis">Liber Cordis</text:span></text:p>
        </text:list-item>
        <text:list-item>
          <text:p text:style-name="P11"><text:span text:style-name="Strong_20_Emphasis">Liber Ignis</text:span></text:p>
        </text:list-item>
        <text:list-item>
          <text:p text:style-name="P11"><text:span text:style-name="Strong_20_Emphasis">Liber Umbrae</text:span></text:p>
        </text:list-item>
        <text:list-item>
          <text:p text:style-name="P11"><text:soft-page-break/><text:span text:style-name="Strong_20_Emphasis">Liber Spiritus</text:span></text:p>
        </text:list-item>
        <text:list-item>
          <text:p text:style-name="P11"><text:span text:style-name="Strong_20_Emphasis">Liber Aquae</text:span></text:p>
        </text:list-item>
        <text:list-item>
          <text:p text:style-name="P11"><text:span text:style-name="Strong_20_Emphasis">Liber Ventus</text:span></text:p>
        </text:list-item>
        <text:list-item>
          <text:p text:style-name="P11"><text:span text:style-name="Strong_20_Emphasis">Liber Stellae</text:span></text:p>
        </text:list-item>
        <text:list-item>
          <text:p text:style-name="P11"><text:span text:style-name="Strong_20_Emphasis">Liber Vox</text:span></text:p>
        </text:list-item>
        <text:list-item>
          <text:p text:style-name="P11"><text:span text:style-name="Strong_20_Emphasis">Liber Veritas</text:span></text:p>
        </text:list-item>
        <text:list-item>
          <text:p text:style-name="P11"><text:span text:style-name="Strong_20_Emphasis">Liber Caeli</text:span></text:p>
        </text:list-item>
      </text:list>
      <text:h text:style-name="Heading_20_4" text:outline-level="4">VI. NOTRANJI SVETOVI</text:h>
      <text:list xml:id="list5668605145249192203" text:style-name="L15">
        <text:list-item>
          <text:p text:style-name="P12">Tempelj Tišine</text:p>
        </text:list-item>
        <text:list-item>
          <text:p text:style-name="P12">Labirint Rojenj</text:p>
        </text:list-item>
        <text:list-item>
          <text:p text:style-name="P12">Dvojni Plamen</text:p>
        </text:list-item>
        <text:list-item>
          <text:p text:style-name="P12">Vrata Med Svetovi</text:p>
        </text:list-item>
        <text:list-item>
          <text:p text:style-name="P12">Zapis Varuha</text:p>
        </text:list-item>
      </text:list>
      <text:h text:style-name="Heading_20_4" text:outline-level="4">VII. UTELEŠANJE</text:h>
      <text:list xml:id="list7833442333560297936" text:style-name="L16">
        <text:list-item>
          <text:p text:style-name="P13">Svetlobno Telo</text:p>
        </text:list-item>
        <text:list-item>
          <text:p text:style-name="P13">Kronanje Zavesti</text:p>
        </text:list-item>
        <text:list-item>
          <text:p text:style-name="P13">Utelešena Božanskost</text:p>
        </text:list-item>
        <text:list-item>
          <text:p text:style-name="P13">Vodnik po Realnostih</text:p>
        </text:list-item>
        <text:list-item>
          <text:p text:style-name="P13">Portal Telesa</text:p>
        </text:list-item>
      </text:list>
      <text:h text:style-name="Heading_20_4" text:outline-level="4">VIII. ZAKLJUČEK</text:h>
      <text:list xml:id="list5155605767026767101" text:style-name="L17">
        <text:list-item>
          <text:p text:style-name="P14">Codex Damiris – Razkritje</text:p>
        </text:list-item>
        <text:list-item>
          <text:p text:style-name="P14">Posvetilo Novi Zemlji</text:p>
        </text:list-item>
        <text:list-item>
          <text:p text:style-name="P14">Manifest Moči</text:p>
        </text:list-item>
        <text:list-item>
          <text:p text:style-name="P14">Molitev Bitja</text:p>
        </text:list-item>
        <text:list-item>
          <text:p text:style-name="P14">Prah Zvezd</text:p>
        </text:list-item>
        <text:list-item>
          <text:p text:style-name="P14">Epilog – Tišina Pred Besedo</text:p>
        </text:list-item>
      </text:list>
      <text:p text:style-name="Text_20_body"><text:span text:style-name="T3"><text:line-break/></text:span><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Georgia" svg:font-family="Georgia, serif"/>
    <style:font-face style:name="OpenSymbol" svg:font-family="OpenSymbol"/>
    <style:font-face style:name="Tahoma1" svg:font-family="Tahoma"/>
    <style:font-face style:name="monospace" svg:font-family="monospace"/>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MS Gothic" style:font-size-asian="12pt" style:font-weight-asian="bold" style:font-name-complex="Tahoma" style:font-size-complex="12pt" style:font-weight-complex="bold"/>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Quotations" style:family="paragraph" style:parent-style-name="Standard" style:class="html">
      <style:paragraph-properties fo:margin-left="1cm" fo:margin-right="1cm" fo:margin-top="0cm" fo:margin-bottom="0.499cm" fo:text-indent="0cm" style:auto-text-indent="false"/>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4H4M52S</meta:editing-duration>
    <meta:editing-cycles>4</meta:editing-cycles>
    <meta:generator>OpenOffice/4.1.13$Win32 OpenOffice.org_project/4113m1$Build-9810</meta:generator>
    <dc:date>2025-05-18T06:00:30.35</dc:date>
    <dc:creator>Damir Šafarič</dc:creator>
    <meta:document-statistic meta:table-count="0" meta:image-count="0" meta:object-count="0" meta:page-count="54" meta:paragraph-count="953" meta:word-count="11634" meta:character-count="70399"/>
    <meta:user-defined meta:name="Info 1"/>
    <meta:user-defined meta:name="Info 2"/>
    <meta:user-defined meta:name="Info 3"/>
    <meta:user-defined meta:name="Info 4"/>
  </office:meta>
</office:document-meta>
</file>